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3A1000001AF5A4DBAF454E82530.jpg" manifest:media-type="image/jpeg"/>
  <manifest:file-entry manifest:full-path="Pictures/10000000000003B10000027BA9376F75CB7B8A68.jpg" manifest:media-type="image/jpeg"/>
  <manifest:file-entry manifest:full-path="layout-cache" manifest:media-type="application/binary"/>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officeooo="http://openoffice.org/2009/office" office:version="1.2">
  <office:scripts/>
  <office:font-face-decls>
    <style:font-face style:name="OpenSymbol" svg:font-family="OpenSymbol" style:font-charset="x-symbol"/>
    <style:font-face style:name="Arial Narrow" svg:font-family="'Arial Narrow'"/>
    <style:font-face style:name="Courier New" svg:font-family="'Courier New'"/>
    <style:font-face style:name="Tahoma" svg:font-family="Tahoma"/>
    <style:font-face style:name="Times New Roman" svg:font-family="'Times New Roman'"/>
  </office:font-face-decls>
  <office:automatic-styles>
    <style:style style:name="Tabela1" style:family="table">
      <style:table-properties style:width="16.104cm" table:align="center" style:writing-mode="lr-tb"/>
    </style:style>
    <style:style style:name="Tabela1.A" style:family="table-column">
      <style:table-column-properties style:column-width="3.048cm"/>
    </style:style>
    <style:style style:name="Tabela1.B" style:family="table-column">
      <style:table-column-properties style:column-width="13.056cm"/>
    </style:style>
    <style:style style:name="Tabela1.1" style:family="table-row">
      <style:table-row-properties style:row-height="4.309cm"/>
    </style:style>
    <style:style style:name="Tabela1.A1" style:family="table-cell">
      <style:table-cell-properties style:vertical-align="top" fo:background-color="#ffffff">
        <style:background-image/>
      </style:table-cell-properties>
    </style:style>
    <style:style style:name="Tabela1.B1" style:family="table-cell">
      <style:table-cell-properties style:vertical-align="top" fo:background-color="#ffffff" fo:padding="0cm" fo:border-left="0.1pt solid #000000" fo:border-right="none" fo:border-top="none" fo:border-bottom="none">
        <style:background-image/>
      </style:table-cell-properties>
    </style:style>
    <style:style style:name="Tabela1.2" style:family="table-row">
      <style:table-row-properties style:row-height="3.87cm"/>
    </style:style>
    <style:style style:name="Tabela1.A2" style:family="table-cell">
      <style:table-cell-properties fo:background-color="#ffffff" fo:padding="0cm" fo:border-left="none" fo:border-right="none" fo:border-top="0.1pt solid #000000" fo:border-bottom="none">
        <style:background-image/>
      </style:table-cell-properties>
    </style:style>
    <style:style style:name="Tabela1.B2" style:family="table-cell">
      <style:table-cell-properties style:vertical-align="middle" fo:background-color="#ffffff" fo:padding="0cm" fo:border-left="0.1pt solid #000000" fo:border-right="none" fo:border-top="0.1pt solid #000000" fo:border-bottom="none">
        <style:background-image/>
      </style:table-cell-properties>
    </style:style>
    <style:style style:name="Tabela1.3" style:family="table-row">
      <style:table-row-properties style:row-height="5.343cm"/>
    </style:style>
    <style:style style:name="Tabela1.A3" style:family="table-cell">
      <style:table-cell-properties fo:background-color="#ffffff" fo:padding="0cm" fo:border-left="none" fo:border-right="none" fo:border-top="0.1pt solid #000000" fo:border-bottom="none">
        <style:background-image/>
      </style:table-cell-properties>
    </style:style>
    <style:style style:name="Tabela1.4" style:family="table-row">
      <style:table-row-properties style:row-height="8.103cm"/>
    </style:style>
    <style:style style:name="Tabela1.A4" style:family="table-cell">
      <style:table-cell-properties style:vertical-align="top" fo:background-color="#ffffff" fo:padding="0cm" fo:border-left="none" fo:border-right="none" fo:border-top="0.1pt solid #000000" fo:border-bottom="none">
        <style:background-image/>
      </style:table-cell-properties>
    </style:style>
    <style:style style:name="P1" style:family="paragraph" style:parent-style-name="Standard" style:master-page-name="">
      <style:paragraph-properties style:page-number="auto"/>
      <style:text-properties fo:font-size="1pt" style:font-size-asian="1pt" style:font-size-complex="1pt"/>
    </style:style>
    <style:style style:name="P2" style:family="paragraph" style:parent-style-name="Standard" style:master-page-name="">
      <style:paragraph-properties fo:text-align="center" style:justify-single-word="false" style:page-number="auto"/>
      <style:text-properties fo:font-size="1pt" style:font-size-asian="1pt" style:font-size-complex="1pt"/>
    </style:style>
    <style:style style:name="P3" style:family="paragraph" style:parent-style-name="Standard" style:master-page-name="">
      <style:paragraph-properties fo:line-height="0.423cm" style:page-number="auto"/>
      <style:text-properties fo:font-size="9.60000038146973pt" style:font-size-asian="9.60000038146973pt" style:font-size-complex="9.60000038146973pt"/>
    </style:style>
    <style:style style:name="P4" style:family="paragraph" style:parent-style-name="Nagłówek_20_lub_20_stopka" style:master-page-name="">
      <style:paragraph-properties fo:margin-left="0cm" fo:margin-right="0cm" fo:margin-top="0cm" fo:margin-bottom="0cm" loext:contextual-spacing="false" fo:line-height="100%" fo:text-align="start" style:justify-single-word="false" fo:text-indent="0cm" style:auto-text-indent="false" style:page-number="auto"/>
    </style:style>
    <style:style style:name="P5" style:family="paragraph" style:parent-style-name="Nagłówek_20_lub_20_stopka" style:master-page-name="">
      <style:paragraph-properties fo:margin-left="0cm" fo:margin-right="0cm" fo:margin-top="0cm" fo:margin-bottom="0cm" loext:contextual-spacing="false" fo:line-height="100%" fo:text-align="start" style:justify-single-word="false" fo:text-indent="0cm" style:auto-text-indent="false" style:page-number="auto">
        <style:tab-stops>
          <style:tab-stop style:position="15.621cm" style:type="right"/>
        </style:tab-stops>
      </style:paragraph-properties>
    </style:style>
    <style:style style:name="P6" style:family="paragraph" style:parent-style-name="Tekst_20_treści" style:master-page-name="">
      <style:paragraph-properties fo:margin-left="0cm" fo:margin-right="0cm" fo:margin-top="0cm" fo:margin-bottom="0cm" loext:contextual-spacing="false" fo:line-height="0.282cm" fo:text-indent="0cm" style:auto-text-indent="false" style:page-number="auto"/>
    </style:style>
    <style:style style:name="P7" style:family="paragraph" style:parent-style-name="Tekst_20_treści" style:master-page-name="">
      <style:paragraph-properties fo:margin-left="0cm" fo:margin-right="0cm" fo:margin-top="0cm" fo:margin-bottom="0cm" loext:contextual-spacing="false" fo:line-height="0.39cm" fo:text-indent="0cm" style:auto-text-indent="false" style:page-number="auto"/>
    </style:style>
    <style:style style:name="P8" style:family="paragraph" style:parent-style-name="Podpis_20_obrazu" style:master-page-name="">
      <style:paragraph-properties fo:margin-left="0cm" fo:margin-right="0cm" fo:margin-top="0cm" fo:margin-bottom="0cm" loext:contextual-spacing="false" fo:line-height="0.265cm" fo:text-align="start" style:justify-single-word="false" fo:text-indent="0cm" style:auto-text-indent="false" style:page-number="auto"/>
    </style:style>
    <style:style style:name="P9" style:family="paragraph" style:parent-style-name="Tekst_20_treści_20__28_2_29_" style:master-page-name="">
      <style:paragraph-properties fo:margin-left="0cm" fo:margin-right="0cm" fo:margin-top="0.459cm" fo:margin-bottom="0cm" loext:contextual-spacing="false" fo:line-height="0.363cm" fo:text-align="start" style:justify-single-word="false" fo:text-indent="0cm" style:auto-text-indent="false" style:page-number="auto"/>
    </style:style>
    <style:style style:name="P10" style:family="paragraph" style:parent-style-name="Tekst_20_treści" style:master-page-name="">
      <style:paragraph-properties fo:margin-left="0cm" fo:margin-right="0cm" fo:margin-top="0.106cm" fo:margin-bottom="0.423cm" loext:contextual-spacing="false" fo:line-height="0.282cm" fo:text-indent="0cm" style:auto-text-indent="false" style:page-number="auto"/>
    </style:style>
    <style:style style:name="P11" style:family="paragraph" style:parent-style-name="Tekst_20_treści" style:master-page-name="">
      <style:paragraph-properties fo:margin-left="0cm" fo:margin-right="0cm" fo:margin-top="0.212cm" fo:margin-bottom="0cm" loext:contextual-spacing="false" fo:line-height="0.282cm" fo:text-indent="0cm" style:auto-text-indent="false" style:page-number="auto"/>
    </style:style>
    <style:style style:name="P12" style:family="paragraph" style:parent-style-name="Tekst_20_treści" style:master-page-name="">
      <style:paragraph-properties fo:margin-left="0cm" fo:margin-right="0cm" fo:margin-top="0cm" fo:margin-bottom="0.212cm" loext:contextual-spacing="false" fo:line-height="0.459cm" fo:text-indent="0cm" style:auto-text-indent="false" style:page-number="auto"/>
    </style:style>
    <style:style style:name="P13" style:family="paragraph" style:parent-style-name="Tekst_20_treści" style:master-page-name="">
      <style:paragraph-properties fo:margin-left="0cm" fo:margin-right="0cm" fo:margin-top="0.423cm" fo:margin-bottom="0.106cm" loext:contextual-spacing="false" fo:line-height="0.265cm" fo:text-indent="0cm" style:auto-text-indent="false" style:page-number="auto"/>
    </style:style>
    <style:style style:name="P14" style:family="paragraph" style:parent-style-name="Tekst_20_treści" style:master-page-name="">
      <style:paragraph-properties fo:margin-left="0cm" fo:margin-right="0cm" fo:margin-top="0.529cm" fo:margin-bottom="0.529cm" loext:contextual-spacing="false" fo:line-height="0.564cm" fo:text-indent="0cm" style:auto-text-indent="false" style:page-number="auto"/>
    </style:style>
    <style:style style:name="P15" style:family="paragraph" style:parent-style-name="Tekst_20_treści" style:master-page-name="">
      <style:paragraph-properties fo:margin-left="0cm" fo:margin-right="0cm" fo:margin-top="0.529cm" fo:margin-bottom="0.529cm" loext:contextual-spacing="false" fo:line-height="0.335cm" fo:text-indent="0cm" style:auto-text-indent="false" style:page-number="auto"/>
    </style:style>
    <style:style style:name="P16" style:family="paragraph" style:parent-style-name="Tekst_20_treści" style:master-page-name="">
      <style:paragraph-properties fo:margin-left="0cm" fo:margin-right="0cm" fo:margin-top="0cm" fo:margin-bottom="0.529cm" loext:contextual-spacing="false" fo:line-height="0.564cm" fo:text-indent="0cm" style:auto-text-indent="false" style:page-number="auto"/>
    </style:style>
    <style:style style:name="P17" style:family="paragraph" style:parent-style-name="Tekst_20_treści" style:master-page-name="">
      <style:paragraph-properties fo:margin-left="0cm" fo:margin-right="0cm" fo:margin-top="0cm" fo:margin-bottom="0.423cm" loext:contextual-spacing="false" fo:line-height="0.282cm" fo:text-indent="0cm" style:auto-text-indent="false" style:page-number="auto"/>
    </style:style>
    <style:style style:name="P18" style:family="paragraph" style:parent-style-name="Tekst_20_treści" style:master-page-name="">
      <style:paragraph-properties fo:margin-left="0cm" fo:margin-right="0cm" fo:margin-top="0.423cm" fo:margin-bottom="0.635cm" loext:contextual-spacing="false" fo:line-height="0.282cm" fo:text-indent="0cm" style:auto-text-indent="false" style:page-number="auto"/>
    </style:style>
    <style:style style:name="P19" style:family="paragraph" style:parent-style-name="Tekst_20_treści" style:master-page-name="">
      <style:paragraph-properties fo:margin-left="0cm" fo:margin-right="0cm" fo:margin-top="0.212cm" fo:margin-bottom="0.212cm" loext:contextual-spacing="false" fo:text-indent="0cm" style:auto-text-indent="false" style:page-number="auto"/>
    </style:style>
    <style:style style:name="P20" style:family="paragraph" style:parent-style-name="Standard" style:master-page-name="">
      <style:paragraph-properties fo:margin-top="0.072cm" fo:margin-bottom="0.072cm" loext:contextual-spacing="false" fo:line-height="0.423cm" style:page-number="auto"/>
      <style:text-properties fo:font-size="9.60000038146973pt" style:font-size-asian="9.60000038146973pt" style:font-size-complex="9.60000038146973pt"/>
    </style:style>
    <style:style style:name="P21" style:family="paragraph" style:parent-style-name="Standard" style:master-page-name="">
      <style:paragraph-properties fo:margin-top="0.162cm" fo:margin-bottom="0.162cm" loext:contextual-spacing="false" fo:line-height="0.423cm" style:page-number="auto"/>
      <style:text-properties fo:font-size="9.60000038146973pt" style:font-size-asian="9.60000038146973pt" style:font-size-complex="9.60000038146973pt"/>
    </style:style>
    <style:style style:name="P22" style:family="paragraph" style:parent-style-name="Standard" style:master-page-name="">
      <style:paragraph-properties fo:margin-top="0.166cm" fo:margin-bottom="0.166cm" loext:contextual-spacing="false" fo:line-height="0.423cm" style:page-number="auto"/>
      <style:text-properties fo:font-size="9.60000038146973pt" style:font-size-asian="9.60000038146973pt" style:font-size-complex="9.60000038146973pt"/>
    </style:style>
    <style:style style:name="P23" style:family="paragraph" style:parent-style-name="Tekst_20_treści" style:master-page-name="">
      <style:paragraph-properties fo:margin-left="0.035cm" fo:margin-right="0.035cm" fo:margin-top="0cm" fo:margin-bottom="0.318cm" loext:contextual-spacing="false" fo:text-indent="0cm" style:auto-text-indent="false" style:page-number="auto"/>
    </style:style>
    <style:style style:name="P24" style:family="paragraph" style:parent-style-name="Footer" style:master-page-name="">
      <style:paragraph-properties fo:margin-left="0.035cm" fo:margin-right="0.035cm" fo:margin-top="0cm" fo:margin-bottom="0.318cm" loext:contextual-spacing="false" fo:text-indent="0cm" style:auto-text-indent="false" style:page-number="auto"/>
    </style:style>
    <style:style style:name="P25" style:family="paragraph" style:parent-style-name="Tekst_20_treści" style:master-page-name="">
      <style:paragraph-properties fo:margin-left="0.035cm" fo:margin-right="0.035cm" fo:margin-top="0cm" fo:margin-bottom="0.325cm" loext:contextual-spacing="false" fo:line-height="0.372cm" fo:text-indent="0cm" style:auto-text-indent="false" style:page-number="auto"/>
    </style:style>
    <style:style style:name="P26" style:family="paragraph" style:parent-style-name="Tekst_20_treści_20__28_4_29_" style:master-page-name="">
      <style:paragraph-properties fo:margin-left="0.035cm" fo:margin-right="0.035cm" fo:margin-top="0cm" fo:margin-bottom="0.325cm" loext:contextual-spacing="false" fo:line-height="0.372cm" fo:text-align="start" style:justify-single-word="false" fo:text-indent="0cm" style:auto-text-indent="false" style:page-number="auto">
        <style:tab-stops>
          <style:tab-stop style:position="7.595cm" style:leader-style="solid" style:leader-text="_"/>
        </style:tab-stops>
      </style:paragraph-properties>
    </style:style>
    <style:style style:name="P27" style:family="paragraph" style:parent-style-name="Tekst_20_treści" style:master-page-name="">
      <style:paragraph-properties fo:margin-left="0.035cm" fo:margin-right="0.035cm" fo:margin-top="0cm" fo:margin-bottom="0.397cm" loext:contextual-spacing="false" fo:text-indent="0cm" style:auto-text-indent="false" style:page-number="auto"/>
    </style:style>
    <style:style style:name="P28" style:family="paragraph" style:parent-style-name="Tekst_20_treści" style:master-page-name="">
      <style:paragraph-properties fo:margin-left="0.035cm" fo:margin-right="0.035cm" fo:margin-top="0cm" fo:margin-bottom="0cm" loext:contextual-spacing="false" fo:text-indent="0cm" style:auto-text-indent="false" style:page-number="auto"/>
    </style:style>
    <style:style style:name="P29" style:family="paragraph" style:parent-style-name="Footer" style:master-page-name="">
      <style:paragraph-properties fo:margin-left="0.035cm" fo:margin-right="0.035cm" fo:margin-top="0cm" fo:margin-bottom="0cm" loext:contextual-spacing="false" fo:text-indent="0cm" style:auto-text-indent="false" style:page-number="auto"/>
    </style:style>
    <style:style style:name="P30" style:family="paragraph" style:parent-style-name="Tekst_20_treści" style:master-page-name="">
      <style:paragraph-properties fo:margin-left="0.035cm" fo:margin-right="0.035cm" fo:margin-top="0cm" fo:margin-bottom="0.31cm" loext:contextual-spacing="false" fo:text-indent="0cm" style:auto-text-indent="false" style:page-number="auto"/>
    </style:style>
    <style:style style:name="P31" style:family="paragraph" style:parent-style-name="Tekst_20_treści_20__28_5_29_" style:master-page-name="">
      <style:paragraph-properties fo:margin-left="0.494cm" fo:margin-right="0cm" fo:margin-top="0cm" fo:margin-bottom="0cm" loext:contextual-spacing="false" fo:text-align="start" style:justify-single-word="false" fo:text-indent="0cm" style:auto-text-indent="false" style:page-number="auto"/>
    </style:style>
    <style:style style:name="P32" style:family="paragraph" style:parent-style-name="Tekst_20_treści_20__28_5_29_" style:master-page-name="">
      <style:paragraph-properties fo:margin-left="0.494cm" fo:margin-right="0cm" fo:margin-top="0cm" fo:margin-bottom="0cm" loext:contextual-spacing="false" fo:line-height="0.212cm" fo:text-indent="0cm" style:auto-text-indent="false" style:page-number="auto"/>
    </style:style>
    <style:style style:name="P33" style:family="paragraph" style:parent-style-name="Tekst_20_treści_20__28_5_29_" style:master-page-name="">
      <style:paragraph-properties fo:margin-left="0.494cm" fo:margin-right="0cm" fo:margin-top="0cm" fo:margin-bottom="0cm" loext:contextual-spacing="false" fo:line-height="0.212cm" fo:text-align="start" style:justify-single-word="false" fo:text-indent="0cm" style:auto-text-indent="false" style:page-number="auto"/>
    </style:style>
    <style:style style:name="P34" style:family="paragraph" style:parent-style-name="Tekst_20_treści" style:master-page-name="">
      <style:paragraph-properties fo:margin-left="0.035cm" fo:margin-right="0.212cm" fo:margin-top="0cm" fo:margin-bottom="0.318cm" loext:contextual-spacing="false" fo:text-indent="0cm" style:auto-text-indent="false" style:page-number="auto"/>
    </style:style>
    <style:style style:name="P35" style:family="paragraph" style:parent-style-name="Tekst_20_treści" style:master-page-name="">
      <style:paragraph-properties fo:margin-left="0.035cm" fo:margin-right="0.212cm" fo:margin-top="0cm" fo:margin-bottom="0cm" loext:contextual-spacing="false" fo:text-indent="0cm" style:auto-text-indent="false" style:page-number="auto"/>
    </style:style>
    <style:style style:name="P36" style:family="paragraph" style:parent-style-name="Tekst_20_treści" style:master-page-name="">
      <style:paragraph-properties fo:margin-left="0.035cm" fo:margin-right="0.212cm" fo:margin-top="0cm" fo:margin-bottom="0.325cm" loext:contextual-spacing="false" fo:line-height="0.372cm" fo:text-indent="0cm" style:auto-text-indent="false" style:page-number="auto"/>
    </style:style>
    <style:style style:name="P37" style:family="paragraph" style:parent-style-name="Tekst_20_treści_20__28_5_29_" style:master-page-name="">
      <style:paragraph-properties fo:margin-left="0.494cm" fo:margin-right="0.035cm" fo:margin-top="0cm" fo:margin-bottom="0cm" loext:contextual-spacing="false" fo:text-indent="0cm" style:auto-text-indent="false" style:page-number="auto"/>
    </style:style>
    <style:style style:name="P38" style:family="paragraph" style:parent-style-name="Tekst_20_treści" style:master-page-name="">
      <style:paragraph-properties fo:margin-left="0.318cm" fo:margin-right="0cm" fo:margin-top="0.529cm" fo:margin-bottom="0cm" loext:contextual-spacing="false" fo:line-height="0.39cm" fo:text-align="start" style:justify-single-word="false" fo:text-indent="0cm" style:auto-text-indent="false" style:page-number="auto"/>
    </style:style>
    <style:style style:name="P39" style:family="paragraph" style:parent-style-name="Tekst_20_treści" style:master-page-name="">
      <style:paragraph-properties fo:margin-left="0.318cm" fo:margin-right="0cm" fo:margin-top="0cm" fo:margin-bottom="0cm" loext:contextual-spacing="false" fo:line-height="0.415cm" fo:text-align="start" style:justify-single-word="false" fo:text-indent="0cm" style:auto-text-indent="false" style:page-number="auto"/>
    </style:style>
    <style:style style:name="P40" style:family="paragraph" style:parent-style-name="Tekst_20_treści" style:master-page-name="">
      <style:paragraph-properties fo:margin-left="0.318cm" fo:margin-right="0cm" fo:margin-top="0.635cm" fo:margin-bottom="0cm" loext:contextual-spacing="false" fo:line-height="0.415cm" fo:text-align="start" style:justify-single-word="false" fo:text-indent="0cm" style:auto-text-indent="false" style:page-number="auto"/>
    </style:style>
    <style:style style:name="P41" style:family="paragraph" style:parent-style-name="Tekst_20_treści" style:master-page-name="">
      <style:paragraph-properties fo:margin-left="0cm" fo:margin-right="0.318cm" fo:margin-top="0cm" fo:margin-bottom="0cm" loext:contextual-spacing="false" fo:line-height="0.335cm" fo:text-align="end" style:justify-single-word="false" fo:text-indent="0cm" style:auto-text-indent="false" style:page-number="auto"/>
    </style:style>
    <style:style style:name="P42" style:family="paragraph" style:parent-style-name="Tekst_20_treści" style:master-page-name="">
      <style:paragraph-properties fo:margin-left="0cm" fo:margin-right="0.318cm" fo:margin-top="0cm" fo:margin-bottom="0cm" loext:contextual-spacing="false" fo:line-height="0.965cm" fo:text-align="end" style:justify-single-word="false" fo:text-indent="0cm" style:auto-text-indent="false" style:page-number="auto"/>
    </style:style>
    <style:style style:name="P43" style:family="paragraph" style:parent-style-name="Tekst_20_treści" style:master-page-name="">
      <style:paragraph-properties fo:margin-left="0cm" fo:margin-right="0.318cm" fo:line-height="0.423cm" fo:text-align="end" style:justify-single-word="false" fo:text-indent="0cm" style:auto-text-indent="false" style:page-number="auto"/>
    </style:style>
    <style:style style:name="P44" style:family="paragraph" style:parent-style-name="Tekst_20_treści_20__28_5_29_" style:master-page-name="">
      <style:paragraph-properties fo:margin-left="0.529cm" fo:margin-right="0cm" fo:margin-top="0cm" fo:margin-bottom="0cm" loext:contextual-spacing="false" fo:text-indent="0cm" style:auto-text-indent="false" style:page-number="auto"/>
    </style:style>
    <style:style style:name="P45" style:family="paragraph" style:parent-style-name="Tekst_20_treści_20__28_5_29_" style:master-page-name="">
      <style:paragraph-properties fo:margin-left="0.529cm" fo:margin-right="0cm" fo:margin-top="0cm" fo:margin-bottom="0cm" loext:contextual-spacing="false" fo:text-indent="0cm" style:auto-text-indent="false" style:page-number="auto">
        <style:tab-stops>
          <style:tab-stop style:position="9.126cm" style:type="right"/>
          <style:tab-stop style:position="9.44cm"/>
        </style:tab-stops>
      </style:paragraph-properties>
    </style:style>
    <style:style style:name="P46" style:family="paragraph" style:parent-style-name="Tekst_20_treści_20__28_5_29_" style:master-page-name="">
      <style:paragraph-properties fo:margin-left="0.529cm" fo:margin-right="0cm" fo:margin-top="0cm" fo:margin-bottom="0.032cm" loext:contextual-spacing="false" fo:text-indent="0cm" style:auto-text-indent="false" style:page-number="auto"/>
    </style:style>
    <style:style style:name="P47" style:family="paragraph" style:parent-style-name="Tekst_20_treści" style:master-page-name="">
      <style:paragraph-properties fo:margin-left="0.035cm" fo:margin-right="0cm" fo:margin-top="0cm" fo:margin-bottom="0cm" loext:contextual-spacing="false" fo:text-indent="0cm" style:auto-text-indent="false" style:page-number="auto"/>
    </style:style>
    <style:style style:name="P48" style:family="paragraph" style:parent-style-name="Tekst_20_treści_20__28_4_29_" style:master-page-name="">
      <style:paragraph-properties fo:margin-left="0.035cm" fo:margin-right="0cm" fo:margin-top="0cm" fo:margin-bottom="0cm" loext:contextual-spacing="false" fo:line-height="0.265cm" fo:text-indent="0cm" style:auto-text-indent="false" style:page-number="auto"/>
    </style:style>
    <style:style style:name="P49" style:family="paragraph" style:parent-style-name="Stopka_20__28_2_29_" style:master-page-name="">
      <style:paragraph-properties fo:margin-left="0.035cm" fo:margin-right="0cm" fo:margin-top="0cm" fo:margin-bottom="0cm" loext:contextual-spacing="false" fo:line-height="0.212cm" fo:text-align="start" style:justify-single-word="false" fo:text-indent="0cm" style:auto-text-indent="false" style:page-number="auto"/>
    </style:style>
    <style:style style:name="P50" style:family="paragraph" style:parent-style-name="Tekst_20_treści_20__28_4_29_" style:master-page-name="">
      <style:paragraph-properties fo:margin-left="0.035cm" fo:margin-right="0cm" fo:margin-top="0cm" fo:margin-bottom="0.203cm" loext:contextual-spacing="false" fo:line-height="0.265cm" fo:text-indent="0cm" style:auto-text-indent="false" style:page-number="auto"/>
    </style:style>
    <style:style style:name="P51" style:family="paragraph" style:parent-style-name="Tekst_20_treści_20__28_4_29_" style:master-page-name="">
      <style:paragraph-properties fo:margin-left="0.035cm" fo:margin-right="0cm" fo:margin-top="0cm" fo:margin-bottom="0.044cm" loext:contextual-spacing="false" fo:line-height="0.265cm" fo:text-indent="0cm" style:auto-text-indent="false" style:page-number="auto"/>
    </style:style>
    <style:style style:name="P52" style:family="paragraph" style:parent-style-name="Tekst_20_treści_20__28_4_29_" style:master-page-name="">
      <style:paragraph-properties fo:margin-left="0.035cm" fo:margin-right="0cm" fo:margin-top="0cm" fo:margin-bottom="0.309cm" loext:contextual-spacing="false" fo:line-height="0.265cm" fo:text-indent="0cm" style:auto-text-indent="false" style:page-number="auto"/>
    </style:style>
    <style:style style:name="P53" style:family="paragraph" style:parent-style-name="Tekst_20_treści_20__28_5_29_" style:master-page-name="">
      <style:paragraph-properties fo:margin-left="0.494cm" fo:margin-right="0.071cm" fo:margin-top="0cm" fo:margin-bottom="0cm" loext:contextual-spacing="false" fo:text-align="start" style:justify-single-word="false" fo:text-indent="0cm" style:auto-text-indent="false" style:page-number="auto"/>
    </style:style>
    <style:style style:name="P54" style:family="paragraph" style:parent-style-name="Tekst_20_treści" style:master-page-name="">
      <style:paragraph-properties fo:margin-left="0cm" fo:margin-right="0.035cm" fo:margin-top="0cm" fo:margin-bottom="0cm" loext:contextual-spacing="false" fo:text-indent="0cm" style:auto-text-indent="false" style:page-number="auto"/>
    </style:style>
    <style:style style:name="P55" style:family="paragraph" style:parent-style-name="Tekst_20_treści" style:master-page-name="">
      <style:paragraph-properties fo:margin-left="0cm" fo:margin-right="0.035cm" fo:margin-top="0cm" fo:margin-bottom="0.318cm" loext:contextual-spacing="false" fo:text-indent="0cm" style:auto-text-indent="false" style:page-number="auto"/>
    </style:style>
    <style:style style:name="P56" style:family="paragraph" style:parent-style-name="Tekst_20_treści_20__28_2_29_" style:master-page-name="">
      <style:paragraph-properties fo:margin-left="0.847cm" fo:margin-right="0.035cm" fo:margin-top="0cm" fo:margin-bottom="0cm" loext:contextual-spacing="false" fo:line-height="0.363cm" fo:text-align="justify" style:justify-single-word="false" fo:text-indent="0cm" style:auto-text-indent="false" style:page-number="auto"/>
    </style:style>
    <style:style style:name="P57" style:family="paragraph" style:parent-style-name="Tekst_20_treści_20__28_3_29_" style:master-page-name="PageStyle1">
      <style:paragraph-properties fo:margin-left="0.035cm" fo:margin-right="0.318cm" fo:margin-top="0cm" fo:margin-bottom="0cm" loext:contextual-spacing="false" fo:text-align="start" style:justify-single-word="false" fo:text-indent="0cm" style:auto-text-indent="false" style:page-number="141"/>
    </style:style>
    <style:style style:name="P58" style:family="paragraph" style:parent-style-name="Tekst_20_treści_20__28_2_29_" style:master-page-name="PageStyle0">
      <loext:graphic-properties draw:fill="solid" draw:fill-color="#000000" draw:opacity="100%"/>
      <style:paragraph-properties fo:margin-left="13.935cm" fo:margin-right="0cm" fo:margin-top="0cm" fo:margin-bottom="1.323cm" loext:contextual-spacing="false" fo:line-height="0.265cm" fo:text-align="start" style:justify-single-word="false" fo:text-indent="0cm" style:auto-text-indent="false" style:page-number="140" fo:background-color="#000000"/>
    </style:style>
    <style:style style:name="P59" style:family="paragraph" style:parent-style-name="Nagłówek_20__23_1" style:master-page-name="">
      <style:paragraph-properties fo:margin-left="0.035cm" fo:margin-right="0cm" fo:margin-top="0cm" fo:margin-bottom="0.203cm" loext:contextual-spacing="false" fo:line-height="0.265cm" fo:keep-together="always" fo:text-indent="0cm" style:auto-text-indent="false" style:page-number="auto" fo:keep-with-next="always"/>
    </style:style>
    <style:style style:name="P60" style:family="paragraph" style:parent-style-name="Nagłówek_20__23_1" style:master-page-name="">
      <style:paragraph-properties fo:margin-left="0.035cm" fo:margin-right="0cm" fo:margin-top="0cm" fo:margin-bottom="0cm" loext:contextual-spacing="false" fo:line-height="0.265cm" fo:keep-together="always" fo:text-indent="0cm" style:auto-text-indent="false" style:page-number="auto" fo:keep-with-next="always"/>
    </style:style>
    <style:style style:name="P61" style:family="paragraph" style:parent-style-name="Standard" style:master-page-name="PageStyle3">
      <style:paragraph-properties style:page-number="147"/>
      <style:text-properties fo:font-size="1pt" style:font-size-asian="1pt" style:font-size-complex="1pt"/>
    </style:style>
    <style:style style:name="P62" style:family="paragraph" style:parent-style-name="Standard" style:master-page-name="PageStyle4">
      <style:paragraph-properties style:page-number="150"/>
      <style:text-properties fo:font-size="1pt" style:font-size-asian="1pt" style:font-size-complex="1pt"/>
    </style:style>
    <style:style style:name="P63" style:family="paragraph" style:parent-style-name="Standard" style:master-page-name="">
      <style:paragraph-properties fo:margin-top="0.104cm" fo:margin-bottom="0.104cm" loext:contextual-spacing="false" fo:line-height="0.423cm" style:page-number="auto"/>
    </style:style>
    <style:style style:name="P64" style:family="paragraph" style:parent-style-name="Tekst_20_treści" style:master-page-name="PageStyle2">
      <style:paragraph-properties fo:margin-left="0.035cm" fo:margin-right="0.035cm" fo:margin-top="0cm" fo:margin-bottom="0.318cm" loext:contextual-spacing="false" fo:text-indent="0cm" style:auto-text-indent="false" style:page-number="143"/>
    </style:style>
    <style:style style:name="P65" style:family="paragraph" style:parent-style-name="Tekst_20_treści" style:master-page-name="PageStyle5">
      <style:paragraph-properties fo:margin-left="0.035cm" fo:margin-right="0.035cm" fo:margin-top="0cm" fo:margin-bottom="0.325cm" loext:contextual-spacing="false" fo:line-height="0.372cm" fo:text-indent="0cm" style:auto-text-indent="false" style:page-number="153"/>
    </style:style>
    <style:style style:name="P66" style:family="paragraph" style:parent-style-name="Tekst_20_treści" style:list-style-name="L3" style:master-page-name="">
      <style:paragraph-properties fo:margin-left="0.035cm" fo:margin-right="0.035cm" fo:margin-top="0cm" fo:margin-bottom="0.325cm" loext:contextual-spacing="false" fo:line-height="0.372cm" fo:text-indent="0cm" style:auto-text-indent="false" style:page-number="auto"/>
    </style:style>
    <style:style style:name="P67" style:family="paragraph" style:parent-style-name="Tekst_20_treści" style:list-style-name="L3" style:master-page-name="">
      <style:paragraph-properties fo:margin-left="0.035cm" fo:margin-right="0.035cm" fo:margin-top="0cm" fo:margin-bottom="0cm" loext:contextual-spacing="false" fo:text-indent="0cm" style:auto-text-indent="false" style:page-number="auto"/>
    </style:style>
    <style:style style:name="P68" style:family="paragraph" style:parent-style-name="Tekst_20_treści" style:list-style-name="L1" style:master-page-name="">
      <style:paragraph-properties fo:margin-left="0.282cm" fo:margin-right="0.035cm" fo:margin-top="0cm" fo:margin-bottom="0cm" loext:contextual-spacing="false" fo:text-align="start" style:justify-single-word="false" fo:text-indent="-0.247cm" style:auto-text-indent="false" style:page-number="auto"/>
    </style:style>
    <style:style style:name="P69" style:family="paragraph" style:parent-style-name="Tekst_20_treści" style:list-style-name="L1" style:master-page-name="">
      <style:paragraph-properties fo:margin-left="0.282cm" fo:margin-right="0.212cm" fo:margin-top="0cm" fo:margin-bottom="0cm" loext:contextual-spacing="false" fo:line-height="0.372cm" fo:text-align="start" style:justify-single-word="false" fo:text-indent="-0.247cm" style:auto-text-indent="false" style:page-number="auto"/>
    </style:style>
    <style:style style:name="P70" style:family="paragraph" style:parent-style-name="Tekst_20_treści" style:list-style-name="L1" style:master-page-name="">
      <style:paragraph-properties fo:margin-left="0.035cm" fo:margin-right="0cm" fo:margin-top="0cm" fo:margin-bottom="0.318cm" loext:contextual-spacing="false" fo:line-height="0.372cm" fo:text-indent="0cm" style:auto-text-indent="false" style:page-number="auto"/>
    </style:style>
    <style:style style:name="P71" style:family="paragraph" style:parent-style-name="Tekst_20_treści" style:list-style-name="L1" style:master-page-name="">
      <style:paragraph-properties fo:margin-left="0.035cm" fo:margin-right="0cm" fo:margin-top="0cm" fo:margin-bottom="0.318cm" loext:contextual-spacing="false" fo:text-indent="0cm" style:auto-text-indent="false" style:page-number="auto"/>
    </style:style>
    <style:style style:name="P72" style:family="paragraph" style:parent-style-name="Tekst_20_treści" style:list-style-name="L1" style:master-page-name="">
      <style:paragraph-properties fo:margin-left="0.035cm" fo:margin-right="0cm" fo:margin-top="0cm" fo:margin-bottom="0cm" loext:contextual-spacing="false" fo:text-indent="0cm" style:auto-text-indent="false" style:page-number="auto"/>
    </style:style>
    <style:style style:name="P73" style:family="paragraph" style:parent-style-name="Tekst_20_treści" style:list-style-name="L2" style:master-page-name="">
      <style:paragraph-properties fo:margin-left="0.035cm" fo:margin-right="0.212cm" fo:margin-top="0cm" fo:margin-bottom="0cm" loext:contextual-spacing="false" fo:text-indent="0cm" style:auto-text-indent="false" style:page-number="auto"/>
    </style:style>
    <style:style style:name="P74" style:family="paragraph" style:parent-style-name="Tekst_20_treści" style:list-style-name="L2" style:master-page-name="">
      <style:paragraph-properties fo:margin-left="0.035cm" fo:margin-right="0.212cm" fo:margin-top="0cm" fo:margin-bottom="0.318cm" loext:contextual-spacing="false" fo:text-indent="0cm" style:auto-text-indent="false" style:page-number="auto"/>
    </style:style>
    <style:style style:name="P75" style:family="paragraph" style:parent-style-name="Tekst_20_treści_20__28_5_29_" style:list-style-name="L4" style:master-page-name="">
      <style:paragraph-properties fo:margin-left="0.141cm" fo:margin-right="0cm" fo:margin-top="0cm" fo:margin-bottom="0cm" loext:contextual-spacing="false" fo:text-indent="0cm" style:auto-text-indent="false" style:page-number="auto">
        <style:tab-stops>
          <style:tab-stop style:position="0.55cm"/>
          <style:tab-stop style:position="8.391cm"/>
        </style:tab-stops>
      </style:paragraph-properties>
      <style:text-properties officeooo:paragraph-rsid="0009d313"/>
    </style:style>
    <style:style style:name="P76" style:family="paragraph" style:parent-style-name="Tekst_20_treści_20__28_5_29_" style:list-style-name="L5" style:master-page-name="PageStyle6">
      <style:paragraph-properties fo:margin-left="0.494cm" fo:margin-right="0.071cm" fo:margin-top="0cm" fo:margin-bottom="0cm" loext:contextual-spacing="false" fo:text-align="start" style:justify-single-word="false" fo:text-indent="-0.353cm" style:auto-text-indent="false" style:page-number="156"/>
    </style:style>
    <style:style style:name="P77" style:family="paragraph" style:parent-style-name="Tekst_20_treści_20__28_5_29_" style:list-style-name="L5" style:master-page-name="">
      <style:paragraph-properties fo:margin-left="0.494cm" fo:margin-right="0.071cm" fo:margin-top="0cm" fo:margin-bottom="0cm" loext:contextual-spacing="false" fo:text-align="start" style:justify-single-word="false" fo:text-indent="-0.353cm" style:auto-text-indent="false" style:page-number="auto"/>
    </style:style>
    <style:style style:name="P78" style:family="paragraph" style:parent-style-name="Tekst_20_treści_20__28_5_29_" style:list-style-name="L5" style:master-page-name="">
      <style:paragraph-properties fo:margin-left="0.494cm" fo:margin-right="0.071cm" fo:margin-top="0cm" fo:margin-bottom="0cm" loext:contextual-spacing="false" fo:text-indent="-0.353cm" style:auto-text-indent="false" style:page-number="auto"/>
    </style:style>
    <style:style style:name="P79" style:family="paragraph" style:parent-style-name="Tekst_20_treści_20__28_5_29_" style:list-style-name="L5" style:master-page-name="">
      <style:paragraph-properties fo:margin-left="0.494cm" fo:margin-right="0cm" fo:margin-top="0cm" fo:margin-bottom="0cm" loext:contextual-spacing="false" fo:text-align="start" style:justify-single-word="false" fo:text-indent="-0.459cm" style:auto-text-indent="false" style:page-number="auto"/>
    </style:style>
    <style:style style:name="P80" style:family="paragraph" style:parent-style-name="Tekst_20_treści_20__28_5_29_" style:list-style-name="L5" style:master-page-name="">
      <style:paragraph-properties fo:margin-left="0.494cm" fo:margin-right="0cm" fo:margin-top="0cm" fo:margin-bottom="0cm" loext:contextual-spacing="false" fo:line-height="0.212cm" fo:text-align="start" style:justify-single-word="false" fo:text-indent="-0.459cm" style:auto-text-indent="false" style:page-number="auto"/>
    </style:style>
    <style:style style:name="P81" style:family="paragraph" style:parent-style-name="Tekst_20_treści_20__28_5_29_" style:list-style-name="L5" style:master-page-name="">
      <style:paragraph-properties fo:margin-left="0.494cm" fo:margin-right="0.071cm" fo:margin-top="0cm" fo:margin-bottom="0cm" loext:contextual-spacing="false" fo:text-align="start" style:justify-single-word="false" fo:text-indent="-0.459cm" style:auto-text-indent="false" style:page-number="auto"/>
    </style:style>
    <style:style style:name="P82" style:family="paragraph" style:parent-style-name="Tekst_20_treści_20__28_5_29_" style:list-style-name="L5" style:master-page-name="">
      <style:paragraph-properties fo:margin-left="0.494cm" fo:margin-right="0.071cm" fo:margin-top="0cm" fo:margin-bottom="0cm" loext:contextual-spacing="false" fo:line-height="0.288cm" fo:text-align="start" style:justify-single-word="false" fo:text-indent="-0.459cm" style:auto-text-indent="false" style:page-number="auto"/>
    </style:style>
    <style:style style:name="P83" style:family="paragraph" style:parent-style-name="Tekst_20_treści_20__28_5_29_" style:list-style-name="L5" style:master-page-name="">
      <style:paragraph-properties fo:margin-left="0.494cm" fo:margin-right="0.071cm" fo:margin-top="0cm" fo:margin-bottom="0cm" loext:contextual-spacing="false" fo:line-height="0.288cm" fo:text-indent="-0.459cm" style:auto-text-indent="false" style:page-number="auto"/>
    </style:style>
    <style:style style:name="P84" style:family="paragraph" style:parent-style-name="Tekst_20_treści_20__28_5_29_" style:list-style-name="L5" style:master-page-name="">
      <style:paragraph-properties fo:margin-left="0.494cm" fo:margin-right="0.071cm" fo:margin-top="0cm" fo:margin-bottom="0cm" loext:contextual-spacing="false" fo:text-indent="-0.459cm" style:auto-text-indent="false" style:page-number="auto"/>
    </style:style>
    <style:style style:name="P85" style:family="paragraph" style:parent-style-name="Tekst_20_treści_20__28_5_29_" style:list-style-name="L5" style:master-page-name="">
      <style:paragraph-properties fo:margin-left="0.494cm" fo:margin-right="0.282cm" fo:margin-top="0cm" fo:margin-bottom="0cm" loext:contextual-spacing="false" fo:text-indent="-0.459cm" style:auto-text-indent="false" style:page-number="auto"/>
    </style:style>
    <style:style style:name="P86" style:family="paragraph" style:parent-style-name="Tekst_20_treści_20__28_5_29_" style:list-style-name="L5" style:master-page-name="">
      <style:paragraph-properties fo:margin-left="0.494cm" fo:margin-right="0.423cm" fo:margin-top="0cm" fo:margin-bottom="0cm" loext:contextual-spacing="false" fo:text-align="start" style:justify-single-word="false" fo:text-indent="-0.459cm" style:auto-text-indent="false" style:page-number="auto"/>
    </style:style>
    <style:style style:name="P87" style:family="paragraph" style:parent-style-name="Tekst_20_treści_20__28_5_29_" style:list-style-name="L5" style:master-page-name="">
      <style:paragraph-properties fo:margin-left="0.494cm" fo:margin-right="0.423cm" fo:margin-top="0cm" fo:margin-bottom="0cm" loext:contextual-spacing="false" fo:line-height="0.288cm" fo:text-align="start" style:justify-single-word="false" fo:text-indent="-0.459cm" style:auto-text-indent="false" style:page-number="auto"/>
    </style:style>
    <style:style style:name="P88" style:family="paragraph" style:parent-style-name="Tekst_20_treści_20__28_5_29_" style:list-style-name="L5" style:master-page-name="">
      <style:paragraph-properties fo:margin-left="0.494cm" fo:margin-right="0.035cm" fo:margin-top="0cm" fo:margin-bottom="0cm" loext:contextual-spacing="false" fo:text-align="start" style:justify-single-word="false" fo:text-indent="-0.459cm" style:auto-text-indent="false" style:page-number="auto"/>
    </style:style>
    <style:style style:name="P89" style:family="paragraph" style:parent-style-name="Tekst_20_treści_20__28_5_29_" style:list-style-name="L5" style:master-page-name="">
      <style:paragraph-properties fo:margin-left="0.494cm" fo:margin-right="0.035cm" fo:margin-top="0cm" fo:margin-bottom="0cm" loext:contextual-spacing="false" fo:text-indent="-0.459cm" style:auto-text-indent="false" style:page-number="auto"/>
    </style:style>
    <style:style style:name="P90" style:family="paragraph" style:parent-style-name="Tekst_20_treści_20__28_5_29_" style:list-style-name="L5" style:master-page-name="">
      <style:paragraph-properties fo:margin-left="0.494cm" fo:margin-right="0.247cm" fo:margin-top="0cm" fo:margin-bottom="0cm" loext:contextual-spacing="false" fo:text-indent="-0.459cm" style:auto-text-indent="false" style:page-number="auto"/>
    </style:style>
    <style:style style:name="P91" style:family="paragraph" style:parent-style-name="Tekst_20_treści_20__28_5_29_" style:list-style-name="L5" style:master-page-name="">
      <style:paragraph-properties fo:margin-left="0.494cm" fo:margin-right="0.388cm" fo:margin-top="0cm" fo:margin-bottom="0cm" loext:contextual-spacing="false" fo:text-indent="-0.459cm" style:auto-text-indent="false" style:page-number="auto"/>
    </style:style>
    <style:style style:name="P92" style:family="paragraph" style:parent-style-name="Tekst_20_treści_20__28_5_29_" style:master-page-name="">
      <style:paragraph-properties fo:margin-left="0cm" fo:margin-right="0cm" fo:margin-top="0cm" fo:margin-bottom="0cm" loext:contextual-spacing="false" fo:text-indent="0cm" style:auto-text-indent="false" style:page-number="auto">
        <style:tab-stops>
          <style:tab-stop style:position="0.55cm"/>
          <style:tab-stop style:position="8.391cm"/>
        </style:tab-stops>
      </style:paragraph-properties>
    </style:style>
    <style:style style:name="P93" style:family="paragraph" style:parent-style-name="Tekst_20_treści_20__28_5_29_">
      <style:paragraph-properties fo:margin-left="0.141cm" fo:margin-right="0.247cm" fo:margin-top="0cm" fo:margin-bottom="0cm" loext:contextual-spacing="false" fo:line-height="0.372cm" fo:text-align="start" style:justify-single-word="false" fo:text-indent="-0.141cm" style:auto-text-indent="false"/>
      <style:text-properties officeooo:paragraph-rsid="0009d313"/>
    </style:style>
    <style:style style:name="P94" style:family="paragraph" style:parent-style-name="Tekst_20_treści_20__28_5_29_" style:master-page-name="">
      <style:paragraph-properties fo:margin-left="0.529cm" fo:margin-right="0cm" fo:margin-top="0cm" fo:margin-bottom="0cm" loext:contextual-spacing="false" fo:text-indent="0cm" style:auto-text-indent="false" style:page-number="auto">
        <style:tab-stops>
          <style:tab-stop style:position="9.126cm" style:type="right"/>
          <style:tab-stop style:position="9.44cm"/>
        </style:tab-stops>
      </style:paragraph-properties>
      <style:text-properties officeooo:paragraph-rsid="0009d313"/>
    </style:style>
    <style:style style:name="P95" style:family="paragraph" style:parent-style-name="Tekst_20_treści_20__28_5_29_" style:master-page-name="">
      <style:paragraph-properties fo:margin-left="0.529cm" fo:margin-right="0cm" fo:margin-top="0cm" fo:margin-bottom="0cm" loext:contextual-spacing="false" fo:text-indent="0cm" style:auto-text-indent="false" style:page-number="auto"/>
      <style:text-properties officeooo:paragraph-rsid="0009d313"/>
    </style:style>
    <style:style style:name="P96" style:family="paragraph" style:parent-style-name="Tekst_20_treści_20__28_5_29_" style:master-page-name="">
      <style:paragraph-properties fo:margin-left="0.529cm" fo:margin-right="0cm" fo:margin-top="0cm" fo:margin-bottom="0.032cm" loext:contextual-spacing="false" fo:text-indent="0cm" style:auto-text-indent="false" style:page-number="auto"/>
      <style:text-properties officeooo:paragraph-rsid="0009d313"/>
    </style:style>
    <style:style style:name="T1" style:family="text">
      <style:text-properties fo:color="#000000" fo:language="en" fo:country="US" style:language-asian="en" style:country-asian="US" style:language-complex="en" style:country-complex="US"/>
    </style:style>
    <style:style style:name="T2" style:family="text">
      <style:text-properties fo:color="#000000" style:text-position="25% 58%"/>
    </style:style>
    <style:style style:name="T3" style:family="text">
      <style:text-properties fo:color="#000000" style:text-position="25% 58%" fo:language="de" fo:country="none" style:language-asian="de" style:country-asian="none" style:language-complex="de" style:country-complex="none"/>
    </style:style>
    <style:style style:name="T4" style:family="text">
      <style:text-properties fo:color="#000000" fo:language="de" fo:country="none" style:language-asian="de" style:country-asian="none" style:language-complex="de" style:country-complex="none"/>
    </style:style>
    <style:style style:name="T5" style:family="text">
      <style:text-properties fo:color="#000000" fo:language="pl" fo:country="none" style:language-asian="pl" style:country-asian="none" style:language-complex="pl" style:country-complex="none"/>
    </style:style>
    <style:style style:name="T6" style:family="text">
      <style:text-properties fo:color="#000000" style:text-position="-25% 58%"/>
    </style:style>
    <style:style style:name="T7" style:family="text">
      <style:text-properties fo:color="#000000" fo:language="es" fo:country="none" style:language-asian="es" style:country-asian="none" style:language-complex="es" style:country-complex="none"/>
    </style:style>
    <style:style style:name="fr1" style:family="graphic" style:parent-style-name="Frame">
      <style:graphic-properties fo:margin-left="0.101cm" fo:margin-right="0.101cm" fo:margin-top="0cm" fo:margin-bottom="0cm" style:wrap="none" style:vertical-pos="from-top" style:vertical-rel="paragraph-content" style:horizontal-pos="center" style:horizontal-rel="paragraph-content" fo:background-color="#ffffff" style:background-transparency="100%" draw:fill="solid" draw:fill-color="#ffffff" draw:opacity="0%" fo:padding="0cm" fo:border="none" style:flow-with-text="true"/>
    </style:style>
    <style:style style:name="fr2" style:family="graphic" style:parent-style-name="Frame">
      <style:graphic-properties fo:margin-left="0.101cm" fo:margin-right="0.101cm" fo:margin-top="0cm" fo:margin-bottom="0cm" style:wrap="run-through" style:number-wrapped-paragraphs="no-limit" style:vertical-pos="from-top" style:vertical-rel="page" style:horizontal-pos="from-left" style:horizontal-rel="page" fo:background-color="#ffffff" style:background-transparency="100%" draw:fill="solid" draw:fill-color="#ffffff" draw:opacity="0%" fo:padding="0cm" fo:border="none" style:flow-with-text="false"/>
    </style:style>
    <style:style style:name="fr3" style:family="graphic" style:parent-style-name="Graphics">
      <style:graphic-properties style:vertical-pos="top" style:vertical-rel="baseline" style:mirror="none" fo:clip="rect(0cm, 0cm, 0cm, 0cm)" draw:luminance="0%" draw:contrast="0%" draw:red="0%" draw:green="0%" draw:blue="0%" draw:gamma="100%" draw:color-inversion="false" draw:image-opacity="100%" draw:color-mode="standard"/>
    </style:style>
    <style:style style:name="fr4" style:family="graphic" style:parent-style-name="Frame">
      <style:graphic-properties fo:margin-left="0.101cm" fo:margin-right="0.101cm" fo:margin-top="0cm" fo:margin-bottom="0cm" style:wrap="none" style:vertical-pos="from-top" style:vertical-rel="paragraph-content" style:horizontal-pos="center" style:horizontal-rel="paragraph-content" fo:background-color="#ffffff" style:background-transparency="100%" draw:fill="solid" draw:fill-color="#ffffff" draw:opacity="0%" fo:padding="0cm" fo:border="none" style:mirror="none" fo:clip="rect(0cm, 0cm, 0cm, 0cm)" draw:luminance="0%" draw:contrast="0%" draw:red="0%" draw:green="0%" draw:blue="0%" draw:gamma="100%" draw:color-inversion="false" draw:image-opacity="100%" draw:color-mode="standard" style:flow-with-text="true"/>
    </style:style>
    <style:style style:name="Sect1" style:family="section">
      <style:section-properties fo:margin-left="0cm" fo:margin-right="0cm" style:editable="false">
        <style:columns fo:column-count="1" fo:column-gap="0cm"/>
      </style:section-properties>
    </style:style>
    <style:style style:name="Sect2" style:family="section">
      <style:section-properties fo:margin-left="-2.517cm" fo:margin-right="-2.365cm" style:editable="false">
        <style:columns fo:column-count="1" fo:column-gap="0cm"/>
      </style:section-properties>
    </style:style>
    <style:style style:name="Sect3" style:family="section">
      <style:section-properties fo:margin-left="-0.109cm" fo:margin-right="0.212cm" style:editable="false">
        <style:columns fo:column-count="2" fo:column-gap="0.572cm">
          <style:column style:rel-width="32767*" fo:start-indent="0cm" fo:end-indent="0.286cm"/>
          <style:column style:rel-width="32768*" fo:start-indent="0.286cm" fo:end-indent="0cm"/>
        </style:columns>
      </style:section-properties>
    </style:style>
    <style:style style:name="Sect4" style:family="section">
      <style:section-properties fo:margin-left="0cm" fo:margin-right="0cm" style:editable="false">
        <style:columns fo:column-count="2" fo:column-gap="0.572cm">
          <style:column style:rel-width="32767*" fo:start-indent="0cm" fo:end-indent="0.286cm"/>
          <style:column style:rel-width="32768*" fo:start-indent="0.286cm" fo:end-indent="0cm"/>
        </style:columns>
      </style:section-properties>
    </style:style>
    <style:style style:name="Sect5" style:family="section">
      <style:section-properties fo:margin-left="0.018cm" fo:margin-right="0.093cm" style:editable="false">
        <style:columns fo:column-count="1" fo:column-gap="0cm"/>
      </style:section-properties>
    </style:style>
    <style:style style:name="Sect6" style:family="section">
      <style:section-properties fo:margin-left="-2.492cm" fo:margin-right="-2.492cm" style:editable="false">
        <style:columns fo:column-count="1" fo:column-gap="0cm"/>
      </style:section-properties>
    </style:style>
    <style:style style:name="Sect7" style:family="section">
      <style:section-properties fo:margin-left="0cm" fo:margin-right="0cm" style:editable="false">
        <style:columns fo:column-count="2" fo:column-gap="0.78cm">
          <style:column style:rel-width="32767*" fo:start-indent="0cm" fo:end-indent="0.39cm"/>
          <style:column style:rel-width="32768*" fo:start-indent="0.39cm" fo:end-indent="0cm"/>
        </style:columns>
      </style:section-properties>
    </style:style>
    <style:style style:name="Sect8" style:family="section">
      <style:section-properties fo:margin-left="0.007cm" fo:margin-right="-0.011cm" style:editable="false">
        <style:columns fo:column-count="1" fo:column-gap="0cm"/>
      </style:section-properties>
    </style:style>
    <style:style style:name="Sect9" style:family="section">
      <style:section-properties fo:margin-left="-2.494cm" fo:margin-right="-2.494cm" style:editable="false">
        <style:columns fo:column-count="1" fo:column-gap="0cm"/>
      </style:section-properties>
    </style:style>
    <style:style style:name="Sect10" style:family="section">
      <style:section-properties fo:margin-left="0cm" fo:margin-right="0cm" style:editable="false">
        <style:columns fo:column-count="2" fo:column-gap="0.787cm">
          <style:column style:rel-width="32767*" fo:start-indent="0cm" fo:end-indent="0.393cm"/>
          <style:column style:rel-width="32768*" fo:start-indent="0.393cm" fo:end-indent="0cm"/>
        </style:columns>
      </style:section-properties>
    </style:style>
    <style:style style:name="Sect11" style:family="section">
      <style:section-properties fo:margin-left="2.529cm" fo:margin-right="2.508cm" style:editable="false">
        <style:columns fo:column-count="2" fo:column-gap="0.829cm">
          <style:column style:rel-width="32767*" fo:start-indent="0cm" fo:end-indent="0.415cm"/>
          <style:column style:rel-width="32768*" fo:start-indent="0.415cm" fo:end-indent="0cm"/>
        </style:columns>
      </style:section-properties>
    </style:style>
    <text:list-style style:name="L1">
      <text:list-level-style-bullet text:level="1" text:style-name="CharStyle33" text:bullet-char="•">
        <style:list-level-propertie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text:style-name="CharStyle33" style:num-format="1" text:start-value="0">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text:style-name="CharStyle33" style:num-format="1" text:start-value="0">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text:style-name="CharStyle50" style:num-prefix="[" style:num-suffix="]" style:num-format="1">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number text:level="1" text:style-name="CharStyle50" style:num-prefix="[" style:num-suffix="]" style:num-format="1" text:start-value="3">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section text:style-name="Sect1" text:name="Section0">
        <text:p text:style-name="P58"><text:span text:style-name="CharStyle11">Review</text:span></text:p>
        <text:p text:style-name="P1"><draw:frame draw:style-name="fr1" draw:name="28" text:anchor-type="paragraph" svg:y="0cm" svg:width="16.104cm" draw:z-index="19"><draw:text-box fo:min-height="0.041cm"><table:table table:name="Tabela1" table:style-name="Tabela1"><table:table-column table:style-name="Tabela1.A"/><table:table-column table:style-name="Tabela1.B"/><table:table-row table:style-name="Tabela1.1"><table:table-cell table:style-name="Tabela1.A1" office:value-type="string"><text:p text:style-name="P7"><text:span text:style-name="CharStyle18"><text:span text:style-name="T1">Received: </text:span></text:span><text:span text:style-name="CharStyle19">2003.07.11 </text:span><text:span text:style-name="CharStyle18"><text:span text:style-name="T1">Accepted: </text:span></text:span><text:span text:style-name="CharStyle19">2004.01.09 </text:span><text:span text:style-name="CharStyle18"><text:span text:style-name="T1">Published: </text:span></text:span><text:span text:style-name="CharStyle19">2004.03.18</text:span></text:p></table:table-cell><table:table-cell table:style-name="Tabela1.B1" office:value-type="string"><text:p text:style-name="P16"><text:span text:style-name="CharStyle20">Selen, a układ odpornościowy</text:span></text:p><text:p text:style-name="P14"><text:span text:style-name="CharStyle21">Selenium and the immune </text:span><text:span text:style-name="CharStyle21"><text:span text:style-name="T5">system</text:span></text:span></text:p><text:p text:style-name="P15"><text:span text:style-name="CharStyle22"><text:span text:style-name="T5">Paweł Zagrodzki</text:span></text:span></text:p><text:p text:style-name="P38"><text:span text:style-name="CharStyle23">Zakład Bromatologii Collegium Medicum Uniwersytetu Jagiellońskiego; Instytut Fizyki Jądrowej PAN im. H. Niewodniczańskiego w Krakowie</text:span></text:p></table:table-cell></table:table-row><table:table-row table:style-name="Tabela1.2"><table:table-cell table:style-name="Tabela1.A2" office:value-type="string"><text:p text:style-name="P41"><text:span text:style-name="CharStyle22"><text:span text:style-name="T5">Słowa kluczowe:</text:span></text:span></text:p></table:table-cell><table:table-cell table:style-name="Tabela1.B2" office:value-type="string"><text:p text:style-name="P12"><text:span text:style-name="CharStyle24">Streszczenie</text:span></text:p><text:p text:style-name="P19"><text:span text:style-name="CharStyle19"><text:span text:style-name="T5">Celem niniejszego artykuiu jest przedstawienie stanu wiedzy na temat roli selenu w układzie od­pornościowym oraz przypuszczalnych mechanizmów jego działania podczas reakcji immunolo­gicznych. Przeprowadzone dotychczas badania dostarczyły wielu ważnych informacji, jednak sporo zagadnień nadal pozostaje do wyjaśnienia, na przykład obrót metaboliczny związków sele­nu w komórkach układu odpornościowego.</text:span></text:span></text:p><text:p text:style-name="P11"><text:span text:style-name="CharStyle18">selen </text:span><text:span text:style-name="CharStyle19"><text:span text:style-name="T5">• </text:span></text:span><text:span text:style-name="CharStyle18">odpowiedź immunologiczna * selenoenzymy </text:span><text:span text:style-name="CharStyle19"><text:span text:style-name="T5">• </text:span></text:span><text:span text:style-name="CharStyle18"><text:span text:style-name="T1">HIV</text:span></text:span></text:p></table:table-cell></table:table-row><table:table-row table:style-name="Tabela1.3"><table:table-cell table:style-name="Tabela1.A3" office:value-type="string"><text:p text:style-name="P41"><text:span text:style-name="CharStyle22">Keywords:</text:span></text:p></table:table-cell><table:table-cell table:style-name="Tabela1.B2" office:value-type="string"><text:p text:style-name="P12"><text:span text:style-name="CharStyle24"><text:span text:style-name="T1">Summary</text:span></text:span></text:p><text:p text:style-name="P19"><text:span text:style-name="CharStyle19">The paper presents the current knowledge about the role of the trace element selenium in the immune system, and possible mechanisms of its action during the immune response. Investiga­tions to date, based on animal and human models, have delivered increasing evidence of Se in­volvement in the functioning of the immune system. Recently, the importance of selenium in the progression of some viral diseases (e.g. AIDS) has been revealed. However, several questions re­main to be explained, such as the turnover of selenium compounds in the cells of the immune system, since no complete theoretical framework yet exists at the molecular level. The problem of the influence of dietary selenium (included in the normal diet, or a diet only slightly modified with selenium) on human immune functions also needs to be resolved.</text:span></text:p><text:p text:style-name="P11"><text:span text:style-name="CharStyle18"><text:span text:style-name="T1">selenium </text:span></text:span><text:span text:style-name="CharStyle19">• </text:span><text:span text:style-name="CharStyle18"><text:span text:style-name="T1">immune response * selenoenzymes * HIV</text:span></text:span></text:p></table:table-cell></table:table-row><table:table-row table:style-name="Tabela1.4"><table:table-cell table:style-name="Tabela1.A4" office:value-type="string"><text:p text:style-name="P41"><text:span text:style-name="CharStyle22">Full-text PDF:</text:span></text:p><text:p text:style-name="P43"><text:span text:style-name="CharStyle22">Word count: Tables: Figures: References:</text:span></text:p><text:p text:style-name="P42"><text:span text:style-name="CharStyle22"><text:span text:style-name="T5">Adres autora: </text:span></text:span><text:span text:style-name="CharStyle18">Wykaz skrótów:</text:span></text:p></table:table-cell><table:table-cell table:style-name="Tabela1.B2" office:value-type="string"><text:p text:style-name="P6"><text:a xlink:type="simple" xlink:href="http://www.phmd.pl/pub/phmd/vol_58/5235.pdf" text:style-name="Internet_20_link" text:visited-style-name="Visited_20_Internet_20_Link"><text:span text:style-name="CharStyle23"><text:span text:style-name="T1">http://www.phmd.pl/pub/phmd/vol_58/5235.pdf</text:span></text:span></text:a></text:p><text:p text:style-name="P17"><text:span text:style-name="CharStyle23"><text:span text:style-name="T1">4894</text:span></text:span></text:p><text:p text:style-name="P13"><text:span text:style-name="CharStyle19">2</text:span></text:p><text:p text:style-name="P10"><text:span text:style-name="CharStyle23"><text:span text:style-name="T1">76</text:span></text:span></text:p><text:p text:style-name="P18"><text:span text:style-name="CharStyle23"><text:span text:style-name="T1">Pawet Zagrodzki, Zaktad </text:span></text:span><text:span text:style-name="CharStyle23">Bromatologii CMUJ, ul. Medyczna, </text:span><text:span text:style-name="CharStyle23"><text:span text:style-name="T1">30-688 </text:span></text:span><text:span text:style-name="CharStyle23">Kraków, </text:span><text:span text:style-name="CharStyle23"><text:span text:style-name="T1">e-mail: </text:span></text:span><text:a xlink:type="simple" xlink:href="mailto:Pawel.Zagrodzki@ifj.edu.pl" text:style-name="Internet_20_link" text:visited-style-name="Visited_20_Internet_20_Link"><text:span text:style-name="CharStyle23">Pawel.Zagrodzki@ifj.edu.pl</text:span></text:a></text:p><text:p text:style-name="P40"><text:span text:style-name="CharStyle18"><text:span text:style-name="T1">AIDS </text:span></text:span><text:span text:style-name="CharStyle23"><text:span text:style-name="T1">- </text:span></text:span><text:span text:style-name="CharStyle23">nabyty zespól niedoboru odporności; </text:span><text:span text:style-name="CharStyle18"><text:span text:style-name="T1">APACHE III </text:span></text:span><text:span text:style-name="CharStyle23">- skala stużąca do oceny parametrów fizjologicz­nych i współistniejących przewlekłych schorzeń oraz oszacowania ryzyka zgonu pacjenta; </text:span><text:span text:style-name="CharStyle18">CD4, CD8 </text:span><text:span text:style-name="CharStyle23">- ro­dzaje antygenów powierzchniowych limfocytowi; </text:span><text:span text:style-name="CharStyle18">ConA- </text:span><text:span text:style-name="CharStyle23">konkanawalina A; </text:span><text:span text:style-name="CharStyle18">CTL </text:span><text:span text:style-name="CharStyle23">- cytotoksyczne limfocyty </text:span><text:span text:style-name="CharStyle19"><text:span text:style-name="T5">T; </text:span></text:span><text:span text:style-name="CharStyle18"><text:span text:style-name="T1">CVB </text:span></text:span><text:span text:style-name="CharStyle23">- wirus </text:span><text:span text:style-name="CharStyle23"><text:span text:style-name="T1">Coxsackie </text:span></text:span><text:span text:style-name="CharStyle23">typu </text:span><text:span text:style-name="CharStyle19"><text:span text:style-name="T5">B; </text:span></text:span><text:span text:style-name="CharStyle18">GM-CSF </text:span><text:span text:style-name="CharStyle23">- czynnikszpikowy pobudzający tworzenie kolonii granulocytów i makrofagów; </text:span><text:span text:style-name="CharStyle18"><text:span text:style-name="T1">GSHPx- </text:span></text:span><text:span text:style-name="CharStyle23">peroksydaza glutationowa; </text:span><text:span text:style-name="CharStyle18">ICAM </text:span><text:span text:style-name="CharStyle19"><text:span text:style-name="T5">- </text:span></text:span><text:span text:style-name="CharStyle23">międzykomórkowe cząsteczki adhezyjne;</text:span></text:p><text:p text:style-name="P39"><text:span text:style-name="CharStyle18">IFN </text:span><text:span text:style-name="CharStyle19"><text:span text:style-name="T5">- </text:span></text:span><text:span text:style-name="CharStyle23">interferon; </text:span><text:span text:style-name="CharStyle18">Ig- </text:span><text:span text:style-name="CharStyle23">immunoglobulina; </text:span><text:span text:style-name="CharStyle18">IL- </text:span><text:span text:style-name="CharStyle23">interleukina; </text:span><text:span text:style-name="CharStyle18">IL-2R- </text:span><text:span text:style-name="CharStyle23">receptor interleukiny </text:span><text:span text:style-name="CharStyle19"><text:span text:style-name="T5">2; </text:span></text:span><text:span text:style-name="CharStyle18"><text:span text:style-name="T1">HCV </text:span></text:span><text:span text:style-name="CharStyle19"><text:span text:style-name="T5">- </text:span></text:span><text:span text:style-name="CharStyle23">wirus za­palenia wątroby typu C; </text:span><text:span text:style-name="CharStyle18"><text:span text:style-name="T1">HIV </text:span></text:span><text:span text:style-name="CharStyle19"><text:span text:style-name="T5">- </text:span></text:span><text:span text:style-name="CharStyle23">ludzki wirus niedoboru odporności; </text:span><text:span text:style-name="CharStyle18">H</text:span><text:span text:style-name="CharStyle18"><text:span text:style-name="T6">2</text:span></text:span><text:span text:style-name="CharStyle18">0</text:span><text:span text:style-name="CharStyle18"><text:span text:style-name="T6">2</text:span></text:span><text:span text:style-name="CharStyle18"> </text:span><text:span text:style-name="CharStyle23">- nadtlenek wodoru; </text:span><text:span text:style-name="CharStyle18">LAK </text:span><text:span text:style-name="CharStyle19"><text:span text:style-name="T5">- </text:span></text:span><text:span text:style-name="CharStyle23">komór­ki zabijające aktywowane limfokiną; </text:span><text:span text:style-name="CharStyle18">mRNA </text:span><text:span text:style-name="CharStyle23">- kwas rybonukleinowy informacyjny; </text:span><text:span text:style-name="CharStyle18">NF-kB </text:span><text:span text:style-name="CharStyle19"><text:span text:style-name="T5">- </text:span></text:span><text:span text:style-name="CharStyle23">jądrowy czynnik transkrypcyjny; </text:span><text:span text:style-name="CharStyle18">NK </text:span><text:span text:style-name="CharStyle19"><text:span text:style-name="T5">- </text:span></text:span><text:span text:style-name="CharStyle23">naturalne komórki zabijające; </text:span><text:span text:style-name="CharStyle18">ox-LDL </text:span><text:span text:style-name="CharStyle19"><text:span text:style-name="T5">- </text:span></text:span><text:span text:style-name="CharStyle23">utleniona frakcja </text:span><text:span text:style-name="CharStyle23"><text:span text:style-name="T1">lipoprotein </text:span></text:span><text:span text:style-name="CharStyle23">matej gęstości;</text:span></text:p></table:table-cell></table:table-row></table:table></draw:text-box></draw:frame></text:p>
        <text:p text:style-name="P57"><text:span text:style-name="CharStyle27">PHA - fitohemaglutynina; PWM - mitogen z wyciągu szkarłatki; </text:span><text:span text:style-name="CharStyle28">r.f.t. </text:span><text:span text:style-name="CharStyle27">- reaktywne formy tlenu; Se/O -stę­żenie selenu w osoczu; Se</text:span><text:span text:style-name="CharStyle27"><text:span text:style-name="T2">-</text:span></text:span><text:span text:style-name="CharStyle27"> - grupa zwierząt (lub ludzi) otrzymujących dietę ubogą wselen; Se+ - grupa zwierząt (lub ludzi) selenoadekwatna; SECIS - sekwencja insercyjna selenocysteiny; SIRS - zespól ukła­dowej odpowiedzi zapalnej; sTNFR - rozpuszczalne receptory czynnika martwicy nowotworów; T3 - trijo- dotyronina; TNF - czynnik martwicy nowotworów; TGF - transformujący czynnik wzrostu; TrxR - reduktaza tioredoksynowa;vGSHPx-wirusowa peroksydaza glutationowa</text:span></text:p>
      </text:section>
      <text:section text:style-name="Sect2" text:name="Section1">
        <text:p text:style-name="P3"/>
        <text:p text:style-name="P3"/>
        <text:p text:style-name="P20"/>
        <text:p text:style-name="P1"/>
      </text:section>
      <text:section text:style-name="Sect3" text:name="Section2">
        <text:p text:style-name="P50"><text:span text:style-name="CharStyle32">Wpływ podaży selenu na odpowiedź immunologiczną</text:span></text:p>
        <text:p text:style-name="P23"><text:span text:style-name="CharStyle33">Prowadzone na przestrzeni ostatnich lat badania wykazu­ją, że odpowiedź immunologiczna na podanie selenu za­leży od jego dawki i postaci chemicznej. Najczęściej uży­wane w badaniach biochemicznych związki selenu, służą­ce do suplementowania tym pierwiastkiem - selenian (IV) lub selenometionina, znakowane </text:span><text:span text:style-name="CharStyle33"><text:span text:style-name="T2">75</text:span></text:span><text:span text:style-name="CharStyle33">Sey kumulują się w limfocytach, makrofagach i neutrofilach, pobudzając różne reakcje immunologiczne, zarówno typu komórko­wego, jak i humoralnego [24,55]. Także syntetyczne związki selenoorganiczne (np. ebselen), które naśladują aktywność selenoenzymów lub są substratami reakcji przez nie katalizowanych, wykazują działanie immuno- modulujące [27,76].</text:span></text:p>
        <text:p text:style-name="P23"><text:span text:style-name="CharStyle33">Zauważono, że małe dawki selenu zazwyczaj stymulują odpowiedź obronną ustroju. Wyniki przedstawione przez różnych autorów nie są jednak całkowicie jednoznaczne. Rozbieżne wyniki mogą po części być spowodowane od­miennymi warunkami doświadczeń, sposobem podawania związków selenu oraz różną wydolnością immunologiczną badanych pacjentów i zwierząt doświadczalnych [34].</text:span></text:p>
        <text:p text:style-name="P27"><text:span text:style-name="CharStyle33">Wśród autorów nie ma również zgodności poglądów, któ­ra postać selenu - organiczna czy nieorganiczna - jest bardziej właściwa w celu wywołania korzystnych zmian w układzie odpornościowym. Dla przykładu - selen w związkach nieorganicznych, bardziej reaktywnych i szybciej metabolizowanych aniżeli połączenia organicz­ne selenu, działa 4-10 razy skuteczniej w hamowaniu proliferacji guzów nowotworowych. Jednak nieorganicz­na postać selenu nie może docierać do niektórych pul me­tabolicznych, dostępnych tylko dla selenu organicznego [47,61]. Różne są też dawki nieorganicznych i organicz­nych związków selenu, które można podawać nie wywo­łując objawów toksyczności tego pierwiastka.</text:span></text:p>
        <text:p text:style-name="P48"><text:span text:style-name="CharStyle34">Skutki niedoboru selenu i doświadczalnego</text:span></text:p>
        <text:p text:style-name="P26"><text:span text:style-name="CharStyle35">SUPLEMENTOWANIA SELENEM - DLA UKŁADU </text:span><text:span text:style-name="CharStyle36">ODPORNOŚCIOWEGO ZWIERZĄT</text:span><text:span text:style-name="CharStyle35"><text:tab/></text:span></text:p>
        <text:p text:style-name="P23"><text:span text:style-name="CharStyle33">Niedobór selenu prowadzi do zaburzeń ilościowych i czynnościowych różnych populacji limfocytów i innych komórek układu odpornościowego. Szczególnie wrażliwe na niedobór Se są limfocyty T, których błona komórkowa zawiera lipidy łatwiej ulegające utlenieniu aniżeli lipidy błony komórkowej limfocytów B [47]. Spadkowi liczby i aktywności cytotoksycznych limfocytów T (CTL) towa­rzyszy zmniejszone wytwarzanie limfotoksyn [42]. Lim­focyty zwierząt, u których doprowadzono do jawnego niedoboru selenu, wytwarzają mniejsze ilości czynników hamujących migrację leukocytów i makrofagów, co przy­czynia się do naciekania tych komórek w stanach zapal­nych [47].</text:span></text:p>
        <text:p text:style-name="P23"><text:span text:style-name="CharStyle33"><text:span text:style-name="T7">Cao </text:span></text:span><text:span text:style-name="CharStyle33">i współpr. stwierdzili [14], że stymulowana konkana- waliną A (ConA) proliferacja limfocytów - pobranych od krów z niedoborem selenu - była znamiennie niższa od proliferacji limfocytów w grupie porównawczej. U star­szych zwierząt, suplementowanych selenianem(IV). zwiększył się stopień transformacji blastycznej limfocy­tów śledziony oraz zniesione zostało (spowodowane wie­kiem) ograniczenie proliferacji limfocytów.</text:span></text:p>
        <text:p text:style-name="P23"><text:span text:style-name="CharStyle33">U zwierząt stymulowanych alogenicznie, stwierdzono, że limfocyty śledziony nie wytwarzały, podczas suplemento­wania selenianem(IV) sodu, zwiększonych ilości interfe­ronu </text:span><text:span text:style-name="CharStyle33"><text:span text:style-name="T7">y </text:span></text:span><text:span text:style-name="CharStyle33">(IFN-y). Nie zaobserwowano również wzmożonego wytwarzania interleukiny 1 (IL-1). Wydaje się zatem, iż działanie selenu było ograniczone w tym wypadku do po­budzenia komórek prekursorowych do proliferacji i różni­cowania w kierunku makrofagów cytotoksycznych, które uwalniały znamiennie większe ilości czynników martwicy nowotworów a i p (TNF-a, TNF-p). Stymulowanie takich makrofagów </text:span><text:span text:style-name="CharStyle37">in vitro</text:span><text:span text:style-name="CharStyle33"><text:span text:style-name="T1"> </text:span></text:span><text:span text:style-name="CharStyle33">lipopolisacharydami i IFN-y nie wy­kazało jednak odmiennego cytotoksycznego działania ko­mórek uzyskanych od zwierząt suplementowanych sele­nem w stosunku do komórek pochodzących od niesuple- mentowanej grupy kontrolnej [40,42,43].</text:span></text:p>
        <text:p text:style-name="P28"><text:span text:style-name="CharStyle33">W odróżnieniu od selenianu (IV) i selenometioniny, które są źródłem selenu do syntezy selenoenzymów, niskoczą- steczkowy, organiczny związek selenu, 2-fenylo-l ,2-ben- zizoselenazolo-3-(2H)-on, znany pod nazwą ebselen, wy­kazuje aktywność </text:span><text:span text:style-name="CharStyle33"><text:span text:style-name="T1">GSHPx, </text:span></text:span><text:span text:style-name="CharStyle33">lecz nie jest donorem selenu do syntezy tego enzymu. Przemiany metaboliczne tego związku obejmują metylację, glukuronidację oraz hydrok- sylację. Dobrze rozpuszczalny w lipidach, i łatwo przeni­kający do wnętrza komórek, ebselen odznacza się znacz­nie mniejszą toksycznością aniżeli inne związki selenu, ponieważ </text:span><text:span text:style-name="CharStyle37">in </text:span><text:span text:style-name="CharStyle37"><text:span text:style-name="T7">vivo</text:span></text:span><text:span text:style-name="CharStyle33"><text:span text:style-name="T7"> </text:span></text:span><text:span text:style-name="CharStyle33">nie uwalnia selenu z pierścienia hetero­cyklicznego. Od innych niskocząsteczkowych połączeń selenu odróżnia ebselen także to, iż nie ma on zdolności do autoutlenienia, redukcji tlenu i wytwarzania wolnych rodników w znaczących ilościach [15]. Nadtlenkowymi substratami reakcji ebselenu mogą być wodoronadtlenki lipidów lub nadtlenek wodoru, substratami tiolowymi - poza glutationem - są ditioerytritol i N-acetylocysteina [69]. Sam ebselen może służyć jako substrat reduktazy tioredoksynowej, która katalizuje jego redukcję do posta­ci selenolowej (-SeH). Ta, redukując szybko nadtlenek wodoru do wody, przekształca się w kwas selenenowy (-SeOH), spontanicznie odszczepiającą cząsteczkę wody. przez co odtworzona zostaje wyjściowa postać ebselenu [76].</text:span></text:p>
      </text:section>
      <text:section text:style-name="Sect4" text:name="Section3">
        <text:p text:style-name="P64"><text:span text:style-name="CharStyle33">W małych stężeniach, związek ten hamuje na poziomie komórkowym niektóre enzymy uczestniczące w proce­sach zapalnych. Są to: lipooksygenazy, syntaza tlenku azotu, kinazy białkowe, oksydaza NADPH, (H</text:span><text:span text:style-name="CharStyle33"><text:span text:style-name="T2">+</text:span></text:span><text:span text:style-name="CharStyle33">-K</text:span><text:span text:style-name="CharStyle33"><text:span text:style-name="T2">+</text:span></text:span><text:span text:style-name="CharStyle33">)- ATP-aza. Ebselen ogranicza również wybuch tlenowy w leukocytach oraz migrację leukocytów polimorfonukle- arnych i limfocytów [25,60]. Ebselen przeciwdziała przy­łączaniu się inozytolotrifosforanu do jego receptorów, ha­mując w ten sposób mobilizację wewnątrzkomórkowych jonów wapnia, zmniejsza zakres uszkodzeń tkanek, które powstają wskutek reperfuzji po niedokrwieniu, a także chroni nici DNA przed powstaniem pęknięć spowodowa­nych atakiem nadtlenoazotynu [27]. Poznanie w ostat­nich latach tak szerokiego zakresu mechanizmów działa­nia ebselenu stanowi ważny przyczynek do lepszego zro­zumienia wielu procesów metabolicznych i patofizjolo­gicznych, w których uczestniczą związki selenu.</text:span></text:p>
        <text:p text:style-name="P23"><text:span text:style-name="CharStyle33">Zarysowana powyżej rola ebselenu w układzie odporno­ściowym została udokumentowana w licznych doświad­czeniach wykonanych na modelach doświadczalnych. Na przykład w badaniach, przeprowadzonych na myszach stymulowanych ConA lub enterotoksyną B </text:span><text:span text:style-name="CharStyle37">Staphylococ­cus aureus,</text:span><text:span text:style-name="CharStyle33"><text:span text:style-name="T1"> </text:span></text:span><text:span text:style-name="CharStyle33">uprzednie podanie zwierzętom doświadczal­nym tego związku ograniczało wytwarzanie TNF-a i IFN- y, uwolnianie transaminaz i aktywację kaspaz, przy jedno­czesnym wzroście stężenia - działającej przeciwzapalnie - interleukiny 10 (IL-10). Poprzez wymienione reakcje, eb­selen zapobiegał uszkodzeniu wątroby indukowanemu przez te antygeny [65,68]. W innym eksperymencie, wcze­śniejsze podanie ebselenu szczurom eksponowanym na działanie aerozolu zawierającego lipopolisacharydy, ogra­niczało rekrutację i aktywację neutrofilów, oraz ekspresję mRNA cytokin TNF-a i IF-lp w drogach oddechowych badanych zwierząt [27]. József i Filep wykazali, że w ją­drach komórkowych ludzkich leukocytów ebselen zmniej­szał gromadzenie się czynników transkrypcyjnych </text:span><text:span text:style-name="CharStyle33"><text:span text:style-name="T1">API </text:span></text:span><text:span text:style-name="CharStyle33">i NF-kB i w konsekwencji skutecznie hamował ekspresję genów IF-8, stymulowaną działaniem nadtlenoazotynu [35]. Ponieważ IF-8 działa chemotaktycznie i aktywująco na neutrofile, powyższy mechanizm stanowi kolejne wyja­śnienie przeciwzapalnych reakcji związków selenu.</text:span></text:p>
        <text:p text:style-name="P30"><text:span text:style-name="CharStyle33">Identyfikacja w latach 90. ubiegłego stulecia trzech enzy­mów uczestniczących w metabolizmie hormonów tarczy­cy (dejodazy jodotyroninowe typu </text:span><text:span text:style-name="CharStyle33"><text:span text:style-name="T1">I, </text:span></text:span><text:span text:style-name="CharStyle33">II i III) jako seleno- enzymów pozwoliła wyjaśnić niektóre obserwacje doty­czące zaburzenia funkcji tarczycy (i innych narządów) w warunkach niedoboru selenu [73]. Obecnie uważa się, że około 80% trójjodotyroniny (T3) zawartej w osoczu powstaje - wskutek reakcji odjodowania katalizowanej przez dejodazę typu I - w tkankach obwodowych (głów­nie wątrobie i nerkach), zaś w tarczycy wytwarzane jest 20-30% tego hormonu [9]. Natomiast dejodaza typu II katalizuje przemianę tyroksyny do trijodotyroniny głów­nie w tych tkankach, które same syntetyzują hormon T3. Należy do nich grasica i dlatego zmniejszenie aktywności dejodazy typu II, spowodowane niedoborem selenu nie­korzystnie wpływa na dojrzewanie i funkcjonowanie ko­mórek tego narządu [2].</text:span></text:p>
        <text:p text:style-name="P25"><text:span text:style-name="CharStyle33">Wiele eksperymentów, poświęconych udziałowi selenu i procesów zapalnych w etiologii zwłóknienia gruczołu tarczowego, wykonała grupa Contempre’a i współpr. [19-21]. Badacze ci zaobserwowali, że martwica komó­rek tarczycy, spowodowana podaniem dużej dawki jodu szczurom, uprzednio zubożonym w ten pierwiastek przez podanie chloranu (VII) sodu (środek hamujący wychwyt jodu w tarczycy), stawała się bardziej wyraźna wtedy, gdy dieta szczurów była również uboga w selen [19,21]. Po trzech dniach od podania jodu, naciek komórek zapal­nych (wśród których dominowały makrofagi) w grupie zwierząt otrzymujących dietę ubogą w selen (Se</text:span><text:span text:style-name="CharStyle33"><text:span text:style-name="T2">-</text:span></text:span><text:span text:style-name="CharStyle33">) był znacznie obfitszy, a stężenie (wytworzonego głównie przez te komórki), transformującego czynnika wzrostu |3 (TGF-p) znacznie wyższe, aniżeli w grupie selenoade- kwatnej (Se</text:span><text:span text:style-name="CharStyle33"><text:span text:style-name="T2">+</text:span></text:span><text:span text:style-name="CharStyle33">). Po piętnastu dniach od podania jodu do­szło do zwłóknienia tkanki tarczycowej tylko w grupie Se</text:span><text:span text:style-name="CharStyle33"><text:span text:style-name="T2">-</text:span></text:span><text:span text:style-name="CharStyle33">, co tłumaczone jest przez autorów wzmocnieniem stymulującego działania TGF-p na wzrost tkanki łącznej w warunkach niedoboru selenu. Za tą hipotezą przema­wia również to, że zastosowanie przeciwciał przeciw TGF-p w innej pozbawionej selenu grupie szczurów za­pobiegało rozwojowi zwłóknienia. Są to obserwacje o du­żym znaczeniu, ponieważ wydaje się prawdopodobne, że opisane zaburzenie odpowiedzi immunologicznej nie jest swoiste wyłącznie dla tarczycy i może występować także w innych narządach, będąc czynnikiem etiologicznym różnych chorób [20].</text:span></text:p>
        <text:p text:style-name="P23"><text:span text:style-name="CharStyle33">Interesującą kwestią jest synergistyczne działanie związ­ków selenu w układzie odpornościowym wraz z witaminą E i innymi substancjami, które wzmagają i/lub przedłuża­ją stymulujący wpływ związków selenu na komórki tego układu [47]. Działanie takie zauważono podając cielętom selenian(IV) wraz z witaminą E w preparacie Emulsigen, który jest emulsją olejowo-wodną, stosowaną jako czyn­nik wspomagający odpowiedź immunologiczną. Po kilku tygodniach stwierdzono: znamiennie wyższą ogólną licz­bę leukocytów, podwyższoną aktywność fagocytarną PMN, wzrost udziału procentowego granulocytów reagu­jących dodatnio w teście z błękitem nitrotetrazolowym, wzrost spontanicznej migracji makrofagów - w porówna­niu z grupą kontrolną, żywioną dietą bez suplementacji lub w porównaniu z grupą, która otrzymała tylko sele­nian (IV) i witaminę E [10].</text:span></text:p>
        <text:p text:style-name="P27"><text:span text:style-name="CharStyle33">Trzeba jednak wspomnieć, że w szczególnych sytuacjach niedobór selenu zwiększa odporność organizmu zwierzę­cia na niektóre infekcje. Można to wytłumaczyć większym wpływem niedoboru selenu na rozwój wywołujących te in­fekcje mikroorganizmów, aniżeli na układ odpornościowy zainfekowanego organizmu gospodarza [16].</text:span></text:p>
        <text:p text:style-name="P51"><text:span text:style-name="CharStyle34">Skutki niedoboru selenu w układzie odpornościowym</text:span></text:p>
        <text:p text:style-name="P50"><text:span text:style-name="CharStyle35">CZŁOWIEKA</text:span></text:p>
        <text:p text:style-name="P28"><text:span text:style-name="CharStyle33">Niedobór selenu może być przyczyną wielu zmian w układzie odpornościowym człowieka, wśród których do najważniejszych należą [2,4,31,61]:</text:span></text:p>
        <text:list xml:id="list1841077167" text:style-name="L1">
          <text:list-item>
            <text:p text:style-name="P68"><text:span text:style-name="CharStyle33"><text:s/>stłumienie odpowiedzi immunologicznej gospodarza na infekcję bakteryjną lub wirusową,</text:span></text:p>
          </text:list-item>
          <text:list-item>
            <text:p text:style-name="P68"><text:span text:style-name="CharStyle33"><text:s/>zahamowanie biosyntezy prostaglandyn i </text:span><text:span text:style-name="CharStyle33"><text:span text:style-name="T1">immunoglo­</text:span></text:span><text:span text:style-name="CharStyle33"><text:span text:style-name="T1">bulin:</text:span></text:span></text:p>
          </text:list-item>
          <text:list-item>
            <text:p text:style-name="P68"><text:span text:style-name="CharStyle33"><text:s/>zmniejszenie aktywności limfocytów T, komórek NK i makrofagów:</text:span></text:p>
          </text:list-item>
          <text:list-item>
            <text:p text:style-name="P69"><text:span text:style-name="CharStyle33"><text:s/>zmniejszenie zdolności organizmu do odrzucania prze­szczepów i niszczenia guzów nowotworowych;</text:span></text:p>
          </text:list-item>
          <text:list-item>
            <text:p text:style-name="P70"><text:span text:style-name="CharStyle33"><text:s/>zwiększenie agregacji płytek krwi.</text:span></text:p>
          </text:list-item>
        </text:list>
        <text:p text:style-name="P36"><text:span text:style-name="CharStyle33">Selen wpływa również na chemotaksję, migrację oraz ak­tywność grzybobójczą komórek fagocytujących [2,52].</text:span></text:p>
        <text:p text:style-name="P35"><text:span text:style-name="CharStyle33">Suplementowanie selenem pacjentów żywionych pozaje- litowo wzmagało odpowiedź humoralną przez nasilenie proliferacji i różnicowania limfocytów B, stymulowanych </text:span><text:span text:style-name="CharStyle37">in vitro</text:span><text:span text:style-name="CharStyle33"><text:span text:style-name="T1"> </text:span></text:span><text:span text:style-name="CharStyle33">mitogenami - wyciągiem szkarłatki (PWM) i fito- hemaglutyniną (PHA) oraz aktywatorem poliklonalnym - przeciwciałami anty-CD3. Także odpowiedź na niektóre swoiste antygeny została wzmożona [55]. Podobnie u dializowanych pacjentów z chroniczną mocznicą, su­plementowanie Se przez kilka miesięcy wyzwoliło albo znacznie silniejszą odpowiedź limfocytów T, głównie</text:span></text:p>
        <text:list xml:id="list2072415470" text:style-name="L2">
          <text:list-item>
            <text:p text:style-name="P73"><text:span text:style-name="CharStyle33"><text:s/>fenotypie CD4, na pobudzanie przez PHA, albo nasiliło reakcję nadwrażliwości typu opóźnionego - aczkolwiek nie zaobserwowano w tym eksperymencie znaczących zmian liczby komórek immunokompetentnych [11]. Wzmaganie odpowiedzi limfocytów na PWM, spowodo­wane suplementowaniem Se, odnotowano również u </text:span><text:soft-page-break/><text:span text:style-name="CharStyle33">osób w podeszłym wieku, a u osób zdrowych, pod wpływem suplementowania nastąpiło zwiększone wytwarzanie przeciwciał klasy IgG i IgA oraz wzrost aktywności CTL [47]. Niektóre z tych obserwacji zostały potwierdzone przez Hawkesa i współpr. [29] w badaniach przeprowa­dzonych przez 100 dni w dwóch grupach zdrowych męż­czyzn, różniących się ilością spożywanego selenu (odpo­wiednio 13 lub 297 </text:span><text:span text:style-name="CharStyle37"><text:span text:style-name="T5">¡x</text:span></text:span><text:span text:style-name="CharStyle33">g Se/dobę; grupy Se~ i Se</text:span><text:span text:style-name="CharStyle33"><text:span text:style-name="T2">+</text:span></text:span><text:span text:style-name="CharStyle33">)</text:span><text:span text:style-name="CharStyle33"><text:span text:style-name="T2"><text:note text:id="ftn1" text:note-class="footnote"><text:note-citation>1</text:note-citation><text:note-body><text:p text:style-name="P49"><text:span text:style-name="CharStyle5"><text:s/>Prawidłowe zapotrzebowanie selenu dla mężczyzn wynosi 40 ¿¿g/dobę [70]</text:span></text:p></text:note-body></text:note></text:span></text:span><text:span text:style-name="CharStyle33">, przy czym należy podkreślić, iż selen podawany był w postaci związków naturalnie występujących w artykułach spo­żywczych, wyprodukowanych na terenach ubogich w se­len lub selenonośnych. Odpowiedź proliferacyjna limfo­cytów na stymulację PWM, w grupie Se</text:span><text:span text:style-name="CharStyle33"><text:span text:style-name="T2">+</text:span></text:span><text:span text:style-name="CharStyle33"> była wzmożona od 45 dnia eksperymentu i utrzymywała się na podwyż­szonym poziomie, podczas gdy w grupie Se~ odnotowano podobny wzrost dopiero pod koniec badań. Liczba leuko­cytów we krwi zmalała w grupie Se</text:span><text:span text:style-name="CharStyle33"><text:span text:style-name="T2">+</text:span></text:span><text:span text:style-name="CharStyle33"> i wzrosła w grupie Sey na co główny wpływ miały zmiany liczby granulocy- tów. Miano przeciwciał przeciw błonicy po wykonaniu powtórnego szczepienia było prawie 2,5 razy większe w grupie Se</text:span><text:span text:style-name="CharStyle33"><text:span text:style-name="T2">+</text:span></text:span><text:span text:style-name="CharStyle33"> w porównaniu z grupą Se~. Nie stwierdzono natomiast znamiennych różnic pomiędzy grupami Se</text:span><text:span text:style-name="CharStyle33"><text:span text:style-name="T2">+</text:span></text:span></text:p>
          </text:list-item>
          <text:list-item>
            <text:p text:style-name="P74"><text:span text:style-name="CharStyle33"><text:s/>Se~ w zakresie innych wskaźników użytych do zbadania odpowiedzi immunologicznej, takich jak: stężenie prze­ciwciał klasy IgA, IgG, IgM, stężenie składników dopeł­niacza C3 i C4, miano swoistych przeciwciał po podaniu szczepionki przeciw grypie, odpowiedź proliferacyjna limfocytów na pobudzanie przez PHA, aktywność komó­rek NK.</text:span></text:p>
          </text:list-item>
        </text:list>
        <text:p text:style-name="P34"><text:span text:style-name="CharStyle33">U chorych na raka nerek, charakteryzujących się znamien­nie niższym stężeniem Se w osoczu (Se/O) w porównaniu z grupą osób zdrowych, stężenie międzykomórkowych cząsteczek adhezyjnych (ICAM-1), które wzmacniają sy­gnał z receptora komórek T i decydują o ich aktywacji, by­ło znamiennie wyższe aniżeli w grupie porównawczej [67]. Wykazanie ewentualnego związku przyczynowego pomiędzy obniżonym stężeniem Se a podwyższonym stę- żenieni ICAM-1, i określenie znaczenia klinicznego tego zjawiska, wymaga jednak podjęcia dalszych badań.</text:span></text:p>
        <text:p text:style-name="P23"><text:span text:style-name="CharStyle33">Trwające osiem tygodni, suplementowanie selenia- nem(IV) chorych z rakiem płaskokomórkowym, umiej­scowionym na głowie lub szyi, poddawanych jednocze­śnie konwencjonalnej terapii nowotworów, znacząco zwiększyło aktywność CTL i wzmogło ich odpowiedź proliferacyjną w porównaniu z grupą otrzymującą place­bo zamiast selenu. W tej sytuacji szczególnie obiecujące dla skutecznego hamowania rozwoju guzów nowotworo­wych i zapobiegania wznowom wydaje się miejscowe po­dawanie interleukiny 2 (IL-2) połączone z suplementacją selenem jako środkiem istotnie wspomagającym działanie tej cytokiny, uważanej za jeden z głównych czynników aktywacji CTL [39,41].</text:span></text:p>
        <text:p text:style-name="P23"><text:span text:style-name="CharStyle33">Choroby atopowe, np. astma oskrzelowa, atopowe zapa­lenie skóry, alergiczny nieżyt nosa, stwarzają dogodne warunki do wzmożonej generacji reaktywnych form tlenu (r.f.t.). U chorych z chorobami atopowymi stężenia IgE, ICAM-1 i czynnika szpikowego pobudzającego tworzenie kolonii granulocytów (GM-CSF) są znacznie wyższe ani­żeli u osób zdrowych. Jednocześnie u tych pacjentów stwierdza się na ogół mniejsze stężenie Se oraz mniejszą aktywność GSHPx w częściach składowych krwi, przy czym wartości tych parametrów uzależnione są od wieku pacjentów, czasu trwania i progresji choroby [6,46].</text:span></text:p>
        <text:p text:style-name="P27"><text:span text:style-name="CharStyle33">Znamiennie obniżone Se/O stwierdzono u pacjentów z zespołem układowej odpowiedzi zapalnej (SIRS). Nie ulega przy tym wątpliwości, że niektóre przynajmniej me­diatory procesu zapalnego i porażenia układu odporno­ściowego (procesów składających się na obraz kliniczny SIRS), są źródłem związków o dużej aktywności oksyda­cyjnej i mogą spowodować wystąpienie wybuchu tlenowe­go. U pacjentów z SIRS wykazano także, iż niskie Se/O zwiększało ryzyko wystąpienia posocznicy oraz było związane z ciężkością przebiegu tej choroby. Pacjenci z niskim Se/O częściej chorowali na szpitalne zapalenie płuc i częściej rozwijał się u nich zespół niewydolności wielonarządowej. To, że jednocześnie nie odnotowano zwiększonego wydalania Se z moczem, a u niektórych pa­cjentów z niskim Se/O aktywność GSHPx w osoczu nie uległa zmianie, może być wytłumaczone mechanizmem adaptacyjnym, który polega na mobilizacji krążącego sele­nu do syntezy enzymów o działaniu anty oksydacyjnym [66]. W innej grupie pacjentów z SIRS, których suple- mentowano selenianem (IV) stwierdzono - w porównaniu z grupą kontrolną - znamiennie niższy wynik APACHE III, znamiennie mniejszą śmiertelność oraz trzy razy rzad­sze przypadki konieczności wykonania ciągłej żylno-żylnej hemodializy z powodu ostrej niewydolności nerek [1].</text:span></text:p>
        <text:h text:style-name="P59" text:outline-level="1"><text:bookmark-start text:name="bookmark0"/><text:span text:style-name="CharStyle40">Selen a wirusy selenozależne</text:span><text:bookmark-end text:name="bookmark0"/></text:h>
        <text:p text:style-name="P23"><text:span text:style-name="CharStyle33">Niektóre wirusy </text:span><text:span text:style-name="CharStyle37"><text:span text:style-name="T5">(</text:span></text:span><text:span text:style-name="CharStyle37"><text:span text:style-name="T4">Molluscum contagiosum,</text:span></text:span><text:span text:style-name="CharStyle33"><text:span text:style-name="T4"> Coxsackie </text:span></text:span><text:span text:style-name="CharStyle33">B3, </text:span><text:span text:style-name="CharStyle33"><text:span text:style-name="T4">Ebola, HCV, </text:span></text:span><text:span text:style-name="CharStyle33">wirus odry, </text:span><text:span text:style-name="CharStyle33"><text:span text:style-name="T4">HIV-1, HIV-2) </text:span></text:span><text:span text:style-name="CharStyle33">mają w swo­im materiale genetycznym sekwencje kodujące białka, które wykazują wysoki stopień homologii z selenozależną peroksydazą glutationową, występującą w tkankach ssa­ków (np.: (1) w centrum aktywnym wirusowej peroksy- </text:span><text:span text:style-name="CharStyle33"><text:span text:style-name="T4">dazy </text:span></text:span><text:span text:style-name="CharStyle33">glutationowej </text:span><text:span text:style-name="CharStyle33"><text:span text:style-name="T4">(vGSHPx), </text:span></text:span><text:span text:style-name="CharStyle33">selenocysteina tworzy - wraz z glutaminą i tryptofanem - triadę aminokwasów, charakterystyczną dla różnych izoform </text:span><text:span text:style-name="CharStyle33"><text:span text:style-name="T4">GSHPx </text:span></text:span><text:span text:style-name="CharStyle33">zidentyfi­kowanych u ssaków; (2) geometria centrum aktywnego porównywanych enzymów nie wykazuje zasadniczych różnic). Białka te mogą chronić wymienione wirusy przed r.f.t, wytwarzanymi przez komórki gospodarza i dodatko­wo pozbawiać je atomów selenu. Po odłączeniu wirusa od komórki gospodarza, </text:span><text:span text:style-name="CharStyle33"><text:span text:style-name="T4">vGSHPx, </text:span></text:span><text:span text:style-name="CharStyle33">związana z płaszczem białkowo-lipidowym wirusa, może - poprzez ochronę tej struktury przed peroksydacją - zwiększać żywotność wi­rusa w płynach pozakomórkowych [74,75].</text:span></text:p>
        <text:p text:style-name="P23"><text:span text:style-name="CharStyle33">W związku z wyizolowaniem wirusa </text:span><text:span text:style-name="CharStyle33"><text:span text:style-name="T4">Coxsackie </text:span></text:span><text:span text:style-name="CharStyle33">B4 </text:span><text:span text:style-name="CharStyle33"><text:span text:style-name="T4">(CVB4) </text:span></text:span><text:span text:style-name="CharStyle33">z tkanki serca u chorych na endemiczną kardiomiopatię rozstrzeniową</text:span><text:span text:style-name="CharStyle33"><text:span text:style-name="T2">2</text:span></text:span><text:span text:style-name="CharStyle33"> i postawieniem hipotezy o udziale czynnika infekcyjnego (wywołującego stres oksydacyjny) w etiopa- togenezie tej choroby [71], przeprowadzono badania na zwierzętach, którym wszczepiano kardiotoksyczny szczep wirusa </text:span><text:span text:style-name="CharStyle33"><text:span text:style-name="T4">Coxsackie </text:span></text:span><text:span text:style-name="CharStyle33">B3/20 </text:span><text:span text:style-name="CharStyle33"><text:span text:style-name="T4">(CVB3/20) </text:span></text:span><text:span text:style-name="CharStyle33">lub łagodny szczep wirusa </text:span><text:span text:style-name="CharStyle33"><text:span text:style-name="T4">Coxsackie </text:span></text:span><text:span text:style-name="CharStyle33">B3 </text:span><text:span text:style-name="CharStyle33"><text:span text:style-name="T4">(CVB3/0). </text:span></text:span><text:span text:style-name="CharStyle33">U zwierząt z niedoborem selenu lub (w mniejszym stopniu) wykazujących niedobór witaminy E, wirus </text:span><text:span text:style-name="CharStyle33"><text:span text:style-name="T4">CVB3/20 </text:span></text:span><text:span text:style-name="CharStyle33">powodował znacznie rozle- glejsze uszkodzenie mięśnia sercowego aniżeli w grupie zwierząt o prawidłowych zasobach selenu. Ponadto stwier­dzono, że u zwierząt z niedoborem selenu - podczas repli­kacji wirusa </text:span><text:span text:style-name="CharStyle33"><text:span text:style-name="T4">CVB3/0 </text:span></text:span><text:span text:style-name="CharStyle33">- dochodzi do sześciu mutacji punk­towych w jego genomie, które czynią go znacznie bardziej zjadliwym i upodabniają do szczepu </text:span><text:span text:style-name="CharStyle33"><text:span text:style-name="T4">CVB3/20 </text:span></text:span><text:span text:style-name="CharStyle33">[48]. Jeśli u myszy ze szczepu opornego na działanie wirusa </text:span><text:span text:style-name="CharStyle33"><text:span text:style-name="T4">CVB3/20 </text:span></text:span><text:span text:style-name="CharStyle33">wywołano jednoczesny niedobór selenu i witami­ny E, to przebieg infekcji był u nich o wiele poważniejszy niż u zwierząt (z tego samego szczepu) z prawidłowymi zasobami obu składników odżywczych, lub niedoborem tylko jednego z nich. W opisanym eksperymencie, zmniej­szenie zasobów Se i witaminy E odegrało zatem większą rolę aniżeli genetyczne mechanizmy obrony przed infekcja­mi [7]. Wielokrotne mutacje stwierdzono również w geno­mie wirusa grypy typu A, którym zainfekowano myszy po­zbawione selenu. Zmiany te wystąpiły głównie w genie ko­dującym białko Ml matriks wirusa. Ich skutkiem była - podobnie jak dla </text:span><text:span text:style-name="CharStyle33"><text:span text:style-name="T4">CVB3/0 </text:span></text:span><text:span text:style-name="CharStyle33">- zwiększona zdolność wirusa do wywoływania choroby [51]. Są to odkrycia o doniosłym znaczeniu, ponieważ wskazują na interakcje pomiędzy ge­nomami wirusów </text:span><text:soft-page-break/><text:span text:style-name="CharStyle33">należących do różnych rodzin, a zasoba­mi selenowymi organizmu gospodarza, uzależnionymi od przyjmowanej diety. Uważa się, że podobne zjawiska wy­stępują w populacjach ludzkich, zwłaszcza tych, które są narażone na długotrwałe niedożywienie i wywołany przez nie - stres oksydacyjny [8].</text:span></text:p>
        <text:p text:style-name="P28"><text:span text:style-name="CharStyle33">Yu i wsp. [72] dowiedli, że - prowadzone przez kilka lat - suplementowanie selenem hamuje rozwój zakażenia wi­rusem </text:span><text:span text:style-name="CharStyle33"><text:span text:style-name="T4">HBV </text:span></text:span><text:span text:style-name="CharStyle33">oraz zmniejsza częstość występowania pier­wotnego raka wątroby na terenach Chin, gdzie zakażenie tym wirusem przybrało rozmiary endemii.</text:span></text:p>
        <text:p text:style-name="P27"><text:span text:style-name="CharStyle33">W genomie niektórych wirusów stwierdzono obecność drugorzędowej struktury mRNA zwanej SECIS (seleno- cysteine </text:span><text:span text:style-name="CharStyle33"><text:span text:style-name="T1">insertion sequence) </text:span></text:span><text:span text:style-name="CharStyle33">oraz kodonu UGA - struk­tur niezbędnych w biosyntezie </text:span><text:span text:style-name="CharStyle33"><text:span text:style-name="T1">selenoprotein </text:span></text:span><text:span text:style-name="CharStyle33">w organi­zmach prokariotycznych i eukariotycznych [26,56]. Po­zostaje do wyjaśnienia, czy wszystkie wirusy zawierające geny kodujące selenocysteinę posługują się takimi samy­mi mechanizmami wbudowywania tego aminokwasu do łańcucha polipeptydowego jak u </text:span><text:span text:style-name="CharStyle37"><text:span text:style-name="T5">Prokariota</text:span></text:span><text:span text:style-name="CharStyle33"> i </text:span><text:span text:style-name="CharStyle37"><text:span text:style-name="T5">Eukariota, </text:span></text:span><text:span text:style-name="CharStyle33">czy też są to mechanizmy bardziej swoiste [64,74].</text:span></text:p>
        <text:h text:style-name="P59" text:outline-level="1"><text:bookmark-start text:name="bookmark1"/><text:span text:style-name="CharStyle40">Selen a zakażenie wirusem </text:span><text:span text:style-name="CharStyle40"><text:span text:style-name="T1">HIV</text:span></text:span><text:bookmark-end text:name="bookmark1"/></text:h>
        <text:p text:style-name="P23"><text:span text:style-name="CharStyle33">Wielu autorów stwierdziło znacznie mniejsze stężenie Se i/lub aktywność </text:span><text:span text:style-name="CharStyle33"><text:span text:style-name="T4">GSHPx </text:span></text:span><text:span text:style-name="CharStyle33">w częściach składowych krwi u pacjentów z AIDS w porównaniu z grupą osób zdrowych [17,18,23,50,53]. W większości z tych prac odnotowano korelację pomiędzy wskaźnikami zasobów selenowych or­ganizmu a czasem trwania choroby lub spadkiem masy cia­ła pacjentów. Niedobór selenu zwiększa ryzyko zarażenia się wirusem </text:span><text:span text:style-name="CharStyle33"><text:span text:style-name="T4">HIV. </text:span></text:span><text:span text:style-name="CharStyle33">Zaobserwowano także, iż kobiety - nosi­cielki </text:span><text:span text:style-name="CharStyle33"><text:span text:style-name="T4">HIV </text:span></text:span><text:span text:style-name="CharStyle33">- o małych zasobach selenowych - cechuje większa zakaźność w porównaniu z kobietami zakażonymi tym wirusem, które mają prawidłowe zasoby Se. Powodem jest zwiększone wydalanie bakterii zainfekowanych wiru­sem w układzie rodnym u kobiet z niedoborem selenu [3].</text:span></text:p>
        <text:p text:style-name="P28"><text:span text:style-name="CharStyle33"><text:span text:style-name="T4">Look </text:span></text:span><text:span text:style-name="CharStyle33">i wsp. [50] stwierdzili u pacjentów zakażonych wi­rusem </text:span><text:span text:style-name="CharStyle33"><text:span text:style-name="T4">HIV </text:span></text:span><text:span text:style-name="CharStyle33">znamiennie mniejsze stężenia Se w surowicy podczas II i III etapu rozwoju choroby</text:span><text:span text:style-name="CharStyle33"><text:span text:style-name="T2">3</text:span></text:span><text:span text:style-name="CharStyle33"> w porównaniu z grupą kontrolną lub grupą pacjentów w I etapie choro­by. Stężenie selenu w surowicy korelowało dodatnio z:</text:span></text:p>
        <text:list xml:id="list151450918969341" text:style-name="L1">
          <text:list-item>
            <text:p text:style-name="P68"><text:span text:style-name="CharStyle33"><text:s/>liczbą limfocytów pomocniczych wykazujących ekspre­sję CD4;</text:span></text:p>
          </text:list-item>
          <text:list-item>
            <text:p text:style-name="P68"><text:span text:style-name="CharStyle33"><text:s/>stosunkiem liczby tych komórek do liczby komórek za­bijających CD8 (CD4: CD8);</text:span></text:p>
          </text:list-item>
          <text:list-item>
            <text:p text:style-name="P72"><text:span text:style-name="CharStyle33"><text:s/>wartością hematokrytu;</text:span></text:p>
          </text:list-item>
          <text:list-item>
            <text:p text:style-name="P71"><text:span text:style-name="CharStyle33"><text:s/>stężeniem albumin w surowicy.</text:span></text:p>
          </text:list-item>
        </text:list>
        <text:p text:style-name="P47"><text:span text:style-name="CharStyle33">Natomiast korelację ujemną stwierdzono z:</text:span></text:p>
        <text:list xml:id="list151551856595512" text:continue-numbering="true" text:style-name="L1">
          <text:list-item>
            <text:p text:style-name="P72"><text:span text:style-name="CharStyle33"><text:s/>aktywnością kinazy tymidynowej</text:span><text:span text:style-name="CharStyle33"><text:span text:style-name="T2">4</text:span></text:span><text:span text:style-name="CharStyle33">;</text:span></text:p>
          </text:list-item>
          <text:list-item>
            <text:p text:style-name="P71"><text:span text:style-name="CharStyle33"><text:s/>stężeniem </text:span><text:span text:style-name="CharStyle33"><text:span text:style-name="T4">ß2-mikroglobuliny.</text:span></text:span></text:p>
          </text:list-item>
        </text:list>
        <text:p text:style-name="P28"><text:span text:style-name="CharStyle33">Nie wykazano korelacji z całkowitym stężeniem białek w surowicy ani stężeniem IgA. U chorych w I i II etapie choroby stężenie Se w surowicy było ujemnie skorelowane ze stężeniem IL-8 oraz stężeniem rozpuszczalnych recepto­rów czynnika martwicy nowotworów a typu I i II (sTNFR). Jest to ważna obserwacja, ponieważ IL-8, która wykazuje podwyższone stężenie w surowicy chorych zainfekowanych </text:span><text:span text:style-name="CharStyle33"><text:span text:style-name="T4">HIV, </text:span></text:span><text:span text:style-name="CharStyle33">stymuluje granulocyty do wybuchu tlenowego, przy­czyniając się do wzmożenia stresu oksydacyjnego i wystą­pienia wtórnych uszkodzeń. Natomiast sTNFR są uważane za markery autodestrukcyjnej reakcji immunologicznej przebiegającej w ustroju podczas infekcji </text:span><text:span text:style-name="CharStyle33"><text:span text:style-name="T4">HIV, </text:span></text:span><text:span text:style-name="CharStyle33">a ponadto wiele badań klinicznych wskazuje na to, iż spełniają one ro­lę mediatorów w rozwoju choroby Kaposiego [4,63].</text:span></text:p>
      </text:section>
      <text:section text:style-name="Sect5" text:name="Section4">
        <text:p text:style-name="P61"><draw:frame draw:style-name="fr4" draw:name="29" text:anchor-type="paragraph" svg:y="0cm" svg:width="15.73cm" svg:height="7.299cm" draw:z-index="20"><draw:image xlink:href="Pictures/10000000000003A1000001AF5A4DBAF454E82530.jpg" xlink:type="simple" xlink:show="embed" xlink:actuate="onLoad" loext:mime-type="image/jpeg"/></draw:frame></text:p>
        <text:p text:style-name="P9"><text:span text:style-name="CharStyle41">Ryc. 1</text:span><text:span text:style-name="CharStyle42">. Niektóre mechanizmy działania </text:span><text:span text:style-name="CharStyle42"><text:span text:style-name="T4">GSHPx </text:span></text:span><text:span text:style-name="CharStyle42">w zainfekowanych wirusem </text:span><text:span text:style-name="CharStyle42"><text:span text:style-name="T4">HIV </text:span></text:span><text:span text:style-name="CharStyle42">komórkach uktadu odpornościowego. Symbole: f - wzrost,</text:span></text:p>
        <text:p text:style-name="P56"><text:span text:style-name="CharStyle42">J, - zmniejszenie, zahamowania dotyczą porównania z analogicznymi uktadami komórkowymi, w których nie zwiększono aktywności </text:span><text:span text:style-name="CharStyle42"><text:span text:style-name="T4">GSHPx. </text:span></text:span><text:span text:style-name="CharStyle42">Wzrost aktywności </text:span><text:span text:style-name="CharStyle42"><text:span text:style-name="T4">GSHPx </text:span></text:span><text:span text:style-name="CharStyle42">uzyskano przez podanie związków selenu lub wzrost ekspresji mRNAtego enzymu</text:span></text:p>
      </text:section>
      <text:section text:style-name="Sect6" text:name="Section5">
        <text:p text:style-name="P21"/>
        <text:p text:style-name="P1"/>
      </text:section>
      <text:section text:style-name="Sect7" text:name="Section6">
        <text:p text:style-name="P55"><text:span text:style-name="CharStyle33">Zmniejszenie Se/O, postępujące wraz z rozwojem choro­by, tłumaczy się najczęściej niedożywieniem lub stratami selenu na skutek biegunek [50]. Przyczyny tego zjawiska mogą jednak tkwić głębiej o czym świadczy to, że zarówno u dorosłych jak i u dzieci zakażonych wirusem </text:span><text:span text:style-name="CharStyle33"><text:span text:style-name="T4">HIV, </text:span></text:span><text:span text:style-name="CharStyle33">stęże­nie Se/O było znamiennym statystycznie i niezależnym (od innych parametrów, także od liczby limfocytów CD4) czynnikiem rokowniczym: małe Se/O rokowało szybszy postęp choroby i większe ryzyko zgonu [5,13,18,38].</text:span></text:p>
        <text:p text:style-name="P55"><text:span text:style-name="CharStyle33">U chorych z AIDS niedobór selenu zostaje pogłębiony przez współistniejące zakażenia oportunistyczne lub no­wotwory [50]. Jednocześnie zaobserwowano, że suple- mentowanie Se zwiększa stężenie tego pierwiastka we krwi chorych, jest dobrze tolerowane i łagodzi objawy kli­niczne tej choroby [36,53]. Podawanie Se wraz z innymi składnikami odżywczymi przyczynia się do wzrostu masy ciała chorych [38]. Wykazano, że śmiertelność z powodu AIDS wśród Murzynów w USA, w grupie wiekowej 25-54 lat, korelowała ujemnie z zawartością Se w środo­wisku. Wśród mieszkańców USA należących do białej ra­sy, brak wyraźnej zależności tłumaczy się częstszą migra­cją, bardziej urozmaiconą dietą oraz lepszą opieką zdro­wotną [22]. Duża zawartość Se w środowisku przyrodni­czym Senegalu wysuwana jest jako jedna z przyczyn zahamowania epidemii AIDS w tym kraju - w odróżnie­niu od sytuacji w sąsiednich krajach Afryki subsaharyj- skiej, pozbawionych większych, naturalnych źródeł sele­nu w łańcuchu pokarmowym. W krajach tych choroba AIDS stała się głównym czynnikiem wpływającym na śmiertelność [24].</text:span></text:p>
        <text:p text:style-name="P54"><text:span text:style-name="CharStyle33">Komórki zainfekowane wirusem </text:span><text:span text:style-name="CharStyle33"><text:span text:style-name="T4">HIV </text:span></text:span><text:span text:style-name="CharStyle33">często wykazują niż­szą ekspresję selenoenzymów o działaniu przeciwutleniają- cym, szczególnie peroksydazy glutationowej. Przyczynia się to do wystąpienia wybuchu tlenowego, który sprzyja nadmiernemu wytwarzaniu TNF, aktywującego z kolei re- plikację </text:span><text:span text:style-name="CharStyle33"><text:span text:style-name="T4">HIV </text:span></text:span><text:span text:style-name="CharStyle33">w limfocytach [32]. W świetle tego mechani­zmu, stwierdzono nieoczekiwanie zwiększenie wrażliwości limfocytów T supresorowych na cytopatogenne działanie wirusa </text:span><text:span text:style-name="CharStyle33"><text:span text:style-name="T4">HIV, </text:span></text:span><text:span text:style-name="CharStyle33">którym zostały zainfekowane, w przypadku wcześniejszego wzrostu poziomu mRNA peroksydazy glu­tationowej i aktywności </text:span><text:span text:style-name="CharStyle33"><text:span text:style-name="T4">GSHPx </text:span></text:span><text:span text:style-name="CharStyle33">w tych komórkach. Auto­rzy uzasadniają te obserwacje zaburzeniem przez </text:span><text:span text:style-name="CharStyle33"><text:span text:style-name="T4">GSHPx </text:span></text:span><text:span text:style-name="CharStyle33">mechanizmu regulacji apoptozy, co przypomina w skut­kach działanie chemicznych inhibitorów apoptozy (np. z- VAD-fmk) lub genów (np. </text:span><text:span text:style-name="CharStyle37"><text:span text:style-name="T5">bcl-2, E1B 19K).</text:span></text:span><text:span text:style-name="CharStyle33"> W przeprowa­dzonym eksperymencie, </text:span><text:span text:style-name="CharStyle33"><text:span text:style-name="T4">GSHPx </text:span></text:span><text:span text:style-name="CharStyle33">zapobiegała spontanicz­nej śmierci komórek, przez złagodzenie stresu oksydacyj­nego, wywołanego - jak sugerują autorzy - działaniem wirusowego białka </text:span><text:span text:style-name="CharStyle33"><text:span text:style-name="T4">Tat</text:span></text:span><text:span text:style-name="CharStyle33"><text:span text:style-name="T3">5</text:span></text:span><text:span text:style-name="CharStyle33"><text:span text:style-name="T4">, </text:span></text:span><text:span text:style-name="CharStyle33">i przez to przyczyniała się do stworzenia warunków korzystnych do dalszej replikacji wi­rusa </text:span><text:span text:style-name="CharStyle33"><text:span text:style-name="T4">HIV </text:span></text:span><text:span text:style-name="CharStyle33">[59] (ryc. 1). Na taką możliwość wskazują rów­nież wyniki badań Kayanoki i współpr. [37], którzy po­twierdzili ochronną rolę </text:span><text:span text:style-name="CharStyle33"><text:span text:style-name="T4">GSHPx </text:span></text:span><text:span text:style-name="CharStyle33">wobec ataku nadtlenku wodoru. Odznaczając się dużą aktywnością oksydacyjną, związek ten, poprzez wytwarzanie rodnika hydroksylowe­go i nadtlenków lipidów, powoduje uszkodzenie struktur komórkowych i wzmożoną apoptozę komórek, co niekiedy może być bardziej korzystne aniżeli pozostawienie takich komórek (nawet niezakażonych), które mogą zaatakować własne tkanki organizmu. W badaniach </text:span><text:span text:style-name="CharStyle37"><text:span text:style-name="T4">in vitro,</text:span></text:span><text:span text:style-name="CharStyle33"><text:span text:style-name="T4"> </text:span></text:span><text:span text:style-name="CharStyle33">przepro­wadzonych na ludzkich limfocytach T i monocytach, zaka­żonych wirusem </text:span><text:span text:style-name="CharStyle33"><text:span text:style-name="T4">HIV, </text:span></text:span><text:span text:style-name="CharStyle33">uzyskano - dzięki zastosowaniu su- plementacji selenem - częściowe zahamowanie replikacji wirusa </text:span><text:span text:style-name="CharStyle33"><text:span text:style-name="T4">HIV, </text:span></text:span><text:span text:style-name="CharStyle33">wtedy, gdy była ona pobudzana przez TNF-cc [30] (ryc. 1). U zwierząt oraz u ludzi odkryto hamujące działanie Se na odwrotną transkryptazę wirusa </text:span><text:span text:style-name="CharStyle33"><text:span text:style-name="T4">HIV </text:span></text:span><text:span text:style-name="CharStyle33">- en-</text:span></text:p>
      </text:section>
      <text:section text:style-name="Sect8" text:name="Section7">
        <text:p text:style-name="P62"><draw:frame draw:style-name="fr1" draw:name="30" text:anchor-type="paragraph" svg:y="0cm" svg:width="16.002cm" draw:z-index="22"><draw:text-box fo:min-height="10.753cm"><text:p text:style-name="Frame_20_contents"><draw:frame draw:style-name="fr3" draw:name="31" text:anchor-type="as-char" svg:width="16.002cm" svg:height="10.753cm" draw:z-index="23"><draw:image xlink:href="Pictures/10000000000003B10000027BA9376F75CB7B8A68.jpg" xlink:type="simple" xlink:show="embed" xlink:actuate="onLoad" loext:mime-type="image/jpeg"/></draw:frame></text:p><text:p text:style-name="P8"><text:span text:style-name="CharStyle45">Ryc. 2. </text:span><text:span text:style-name="CharStyle46">Niektóre molekularne mechanizmy działania Se w uktadzie odpornościowym</text:span></text:p></draw:text-box></draw:frame></text:p>
        <text:p text:style-name="P1"/>
      </text:section>
      <text:section text:style-name="Sect9" text:name="Section8">
        <text:p text:style-name="P22"/>
        <text:p text:style-name="P1"/>
      </text:section>
      <text:section text:style-name="Sect10" text:name="Section9">
        <text:p text:style-name="P25"><text:span text:style-name="CharStyle33">zymu uczestniczącego w przeniesieniu materiału genetycz­nego wirusa do genomu gospodarza [62,63].</text:span></text:p>
        <text:p text:style-name="P27"><text:span text:style-name="CharStyle33">Warto więc w tym miejscu zaznaczyć, że wpływ </text:span><text:span text:style-name="CharStyle33"><text:span text:style-name="T4">GSHPx </text:span></text:span><text:span text:style-name="CharStyle33">(a zapewne i innych selenoenzymów oraz nieenzymatycz- nych związków selenu) na proliferację wirusa </text:span><text:span text:style-name="CharStyle33"><text:span text:style-name="T4">HIV </text:span></text:span><text:span text:style-name="CharStyle33">zależy od sekwencji w jakiej występują następujące wydarzenia: przejście wirusa na kolejny etap cyklu życiowego, wystą­pienie wybuchu tlenowego, suplementacja selenem, zmia­na stężeń: TNF-a, </text:span><text:span text:style-name="CharStyle47">NF-kB</text:span><text:span text:style-name="CharStyle33"><text:span text:style-name="T2">6</text:span></text:span><text:span text:style-name="CharStyle33">, innych związków uczestniczą­cych w regulacji ekspresji genów cytokin [4,50].</text:span></text:p>
        <text:p text:style-name="P48"><text:span text:style-name="CharStyle34">Mechanizmy molekularne działania związków selenu</text:span></text:p>
        <text:p text:style-name="P52"><text:span text:style-name="CharStyle35">W UKŁADZIE ODPORNOŚCIOWYM</text:span></text:p>
        <text:p text:style-name="P23"><text:span text:style-name="CharStyle33">Wiedza na temat interakcji selenu z układem odporno­ściowym wciąż jest zbyt skąpa by móc zaproponować po­zbawiony luk i nieścisłości mechanizm oddziaływań mo­lekularnych, tłumaczący całościowo immunofarmakolo- giczne właściwości selenu.</text:span></text:p>
        <text:p text:style-name="P23"><text:span text:style-name="CharStyle33">Selenoenzymy - </text:span><text:span text:style-name="CharStyle33"><text:span text:style-name="T1">GSHPx </text:span></text:span><text:span text:style-name="CharStyle33">oraz reduktaza tioredoksynowa (TrxR) - odpowiadają za utrzymanie grup tiolowych na po­wierzchni błony komórkowej limfocytów w stanie zreduko­wanym, co ma niewątpliwie wpływ na zdolność limfocytów do odpowiedzi proliferacyjnej na mitogeny, wytwarzania </text:span><text:span text:style-name="CharStyle33"><text:span text:style-name="T1">immunoglobulin </text:span></text:span><text:span text:style-name="CharStyle33">i niszczenia obcych komórek. Peretz i współpr. [55] zaobserwowali, że </text:span><text:span text:style-name="CharStyle33"><text:span text:style-name="T1">selenian(IV) </text:span></text:span><text:span text:style-name="CharStyle33">wpływa na wzrost stężenia zredukowanego glutationu wewnątrz ko­mórek, co oczywiście przyczynia się do zachowania zredu­kowanego stanu wspomnianych grup tiolowych (ryc 2).</text:span></text:p>
        <text:p text:style-name="P23"><text:span text:style-name="CharStyle33">TrxR katalizuje redukcję tioredoksyny (Trx), która może następnie redukować inne enzymy oraz czynniki trans- krypcyjne, m.in. </text:span><text:span text:style-name="CharStyle47">NF-kB</text:span><text:span text:style-name="CharStyle33"> (ryc. 2). Trx może również dzia­łać jako cytokina w przebiegu chorób autoimmunizacyj- nych, jest bowiem wydzielana przez aktywowane limfocy­ty lub limfocyty poddane stresowi oksydacyjnemu [58].</text:span></text:p>
        <text:p text:style-name="P23"><text:span text:style-name="CharStyle33">Pogłębienie istniejącego stanu zapalnego również może być skutkiem niedoboru selenu. Odbywa się to poprzez obniżenie aktywności selenoenzymów o działaniu anty- oksydacyjnym, umiejscowionych tam, gdzie mogłyby za­pobiegać wzmożonej syntezie kwasu arachidonowego z kwasu linolowego [54]. Odwrotnie, przy prawidłowych zasobach selenu następuje zahamowanie fosfolipazy A</text:span><text:span text:style-name="CharStyle33"><text:span text:style-name="T6">2</text:span></text:span><text:span text:style-name="CharStyle33"> (przez GSHPx) i w konsekwencji - zmniejszenie ilości kwasu arachidonowego i jego metabolitów, dostępnych dla syntez eikozanoidów, zwłaszcza leukotrienu B4. Jed­nocześnie faworyzowana jest synteza prostacykliny z ara- chidonianu, co powoduje zahamowanie toru metabolicz­nego lipoksygenazy [28] (ryc. 2).</text:span></text:p>
        <text:p text:style-name="P28"><text:span text:style-name="CharStyle33">Liu i wsp. [49] wykazali, że w przypadku granulocytów, główną chemiczną postacią selenu nie jest jednak GSHPx, lecz niezidentyfikowane dokładnie białko, składające się z dwóch podjednostek (każda o masie molekularnej 15 kDa), które inkorporuje ponad 70% całkowitego selenu za-</text:span></text:p>
      </text:section>
      <text:section text:style-name="Sect7" text:name="Section10">
        <text:p text:style-name="P65"><text:span text:style-name="CharStyle33">wartego w białkach komórki. Oprócz wymienionych połą­czeń selenu, wyniki tejże pracy wskazują na selenobiałko P (SeP) jako kolejny czynnik ochraniający błonę komórko­wą limfocytów i granulocytów przed działaniem RFT.</text:span></text:p>
        <text:p text:style-name="P23"><text:span text:style-name="CharStyle33">Działanie Se w układzie odpornościowym może jednak przebiegać wieloma innymi torami. Przy stymulowaniu immunologicznym (np. ConA), spożycie selenu - w posta­ci selenianu(IV) sodu - wpływa na ekspresję podjedno- stek białkowych a i p receptora interleukiny 2 (IL-2R) na powierzchni pobudzonych limfocytów T i B oraz komórek NK i komórek zabijających aktywowanych limfokiną (LAK), nie ma jednak wpływu na endogenne stężenia IL- 1, IL-2 i IFN-y. Połączenie się IL-2 z IL-2R umożliwia jej internalizację i indukuje sygnał umożliwiający przejście aktywowanych komórek z fazy G1 do fazy S cyklu komór­kowego. Podczas tych procesów, selen najprawdopodob­niej wpływa na biosyntezę podjednostek receptora IL- 2R poprzez stabilizację mRNA dla tych białek, nie odgry­wając w tym przypadku szczególnej roli jako składnik związków o działaniu antyutleniającym [40,42]. Podobny mechanizm - czyli wzrost ekspresji receptorów IL-2R na powierzchni komórki - prawdopodobnie dotyczy komórek prekursorowych, z których rozwijają się, w obecności od­powiednich mediatorów, aktywne makrofagi [43] (ryc. 2).</text:span></text:p>
        <text:p text:style-name="P28"><text:span text:style-name="CharStyle33">Kiremidjian-Schumacher i wsp. [44] zaobserwowali rów­nież, że przy dużych stężeniach IL-2 i selenu, spoczynko­wa populacja NK śledziony rozwija się w kierunku LAK</text:span></text:p>
        <text:list xml:id="list196585222" text:style-name="L3">
          <text:list-item>
            <text:p text:style-name="P67"><text:span text:style-name="CharStyle33"><text:s/>podwyższonej zdolności do proliferacji oraz podwyż­szonej aktywności cytolitycznej przeciw komórkom za­równo wrażliwym na NK jak i opornym na nie. Również</text:span></text:p>
          </text:list-item>
          <text:list-item>
            <text:p text:style-name="P66"><text:span text:style-name="CharStyle33"><text:s/>w tym przypadku odbywa się to dzięki podniesieniu eks­presji IL-2R tych komórek.</text:span></text:p>
          </text:list-item>
        </text:list>
        <text:p text:style-name="P23"><text:span text:style-name="CharStyle33">Ponieważ podjednostki p lub y są także składnikami re­ceptorów innych </text:span><text:span text:style-name="CharStyle33"><text:span text:style-name="T1">interleukin </text:span></text:span><text:span text:style-name="CharStyle33">(IL-4, IL-7, IL-9, IL-15), wskazywany jest wpływ Se na te cytokiny [40].</text:span></text:p>
        <text:p text:style-name="P27"><text:span text:style-name="CharStyle33">W badaniach </text:span><text:span text:style-name="CharStyle37">in vitro</text:span><text:span text:style-name="CharStyle33"><text:span text:style-name="T1"> </text:span></text:span><text:span text:style-name="CharStyle33">nie zauważono zmiany aktywności cytotoksycznej komórek NK, inkubowanych w roztwo­rach zawierających selen w zakresie stężeń prawidłowo występujących w ludzkim osoczu. Natomiast duże dawki Se, w postaci selenianu(IV) lub selenometioniny, powo­dowały, odpowiednio - znaczne stłumienie lub tylko nie­wielkie wzmocnienie odpowiedzi komórek NK. Również liczba przeciwciał zsyntetyzowanych przez inkubowane limfocyty (stymulowane następnie PWM) różniła się zna­cząco od liczby wytwarzanej przez hodowlę kontrolną limfocytów tylko dla dużych dawek Se, przy czym wynik znów był uzależniony od postaci chemicznej Se [12]. Wy­niki te sugerują, ze biodostępność selenu</text:span><text:span text:style-name="CharStyle33"><text:span text:style-name="T2"><text:note text:id="ftn2" text:note-class="footnote"><text:note-citation>2</text:note-citation><text:note-body><text:p text:style-name="P24"><text:span text:style-name="CharStyle8">Wyniki przedstawionych powyżej badań pozwalają są­dzić, że selen pełni znaczącą rolę w układzie odporno­ściowym, zarówno zwierzęcym jak i ludzkim. Wielokie- runkowość interakcji selenu ze składnikami tego układu czyni go szczególnie interesującym celem badań medycz­nych. Na obecnym etapie wiedzy nie można jednak do­kładnie przewidzieć skuteczności stosowania preparatów selenowych (lub ich kombinacji z innymi preparatami) w immunoterapii. Wyjaśnienia wymaga również wpływ selenu, spożywanego w zwykłej diecie, lub diecie tylko nieznacznie wzbogaconej lub zubożonej w ten pierwia­stek, na układ odpornościowy u ludzi.</text:span></text:p><text:p text:style-name="P29"><text:span text:style-name="CharStyle8">Dokładniejsze poznanie udziału selenu w zjawiskach związanych z replikacją wirusa </text:span><text:span text:style-name="CharStyle8"><text:span text:style-name="T4">HIV </text:span></text:span><text:span text:style-name="CharStyle8">oraz w - towarzyszą­cych zakażeniu - mechanizmach rozwoju zaburzeń im­munologicznych, powinno mieć istotne znaczenie w kon­troli i leczeniu zakażeń tym wirusem.</text:span></text:p></text:note-body></text:note></text:span></text:span><text:span text:style-name="CharStyle33"> może mieć podstawowe znaczenie dla jego działania w różnych składnikach układu odpornościowego.</text:span></text:p>
        <text:h text:style-name="P60" text:outline-level="1"><text:bookmark-start text:name="bookmark2"/><text:span text:style-name="CharStyle40">Piśmiennictwo</text:span><text:bookmark-end text:name="bookmark2"/></text:h>
        <text:p text:style-name="P23"><text:span text:style-name="CharStyle33">Z kolei zahamowanie migracji neutrofilów oraz zaburze­nie rozmieszczenia receptorów na ich powierzchni w wa­runkach niedoboru selenu może być następstwem utle­niania tubuliny przez nadmiar H</text:span><text:span text:style-name="CharStyle33"><text:span text:style-name="T6">2</text:span></text:span><text:span text:style-name="CharStyle33">0</text:span><text:span text:style-name="CharStyle33"><text:span text:style-name="T6">2</text:span></text:span><text:span text:style-name="CharStyle33"> i w konsekwencji - uszkodzenia zespołów mikrotubul tych komórek. Proces ten został zaobserwowany przy obniżonej aktywności </text:span><text:span text:style-name="CharStyle33"><text:span text:style-name="T1">GSHPx </text:span></text:span><text:span text:style-name="CharStyle33">- enzymu redukującego nadtlenek wodoru i nad­tlenki organiczne [45] (ryc. 2). Neutrofile pobrane od zwierząt selenoniedoborowych wykazywały również upo­śledzoną zdolność wytwarzania i uwalniania wolnych rodników, niezbędnych do zabicia obcych komórek. Dwufazowy charakter zmian aktywności grzybobójczej takich neutrofilów pod wpływem suplementowania sele­nem, wskazuje na inny jeszcze, dotychczas niepoznany, selenozależny mechanizm albo kompartment komórko­wy, regulujący aktywnością funkcjonalną neutrofilów [2].</text:span></text:p>
        <text:p text:style-name="P27"><text:span text:style-name="CharStyle33">Jak zaznaczono wcześniej, duże dawki selenu tłumią za­zwyczaj odpowiedź immunologiczną. W badaniach </text:span><text:span text:style-name="CharStyle37">in </text:span><text:span text:style-name="CharStyle37"><text:span text:style-name="T7">vivo, </text:span></text:span><text:span text:style-name="CharStyle33">przeprowadzonych przez różnych autorów, stwierdzono, że nadmierne stężenie Se powodowało m.in. zahamowanie rozwoju komórek w fazach S </text:span><text:span text:style-name="CharStyle33"><text:span text:style-name="T7">i </text:span></text:span><text:span text:style-name="CharStyle33">G2 cyklu komórkowego oraz zahamowanie syntezy białek przeciwciał i prostaglan- dyn [45]. Jednak w innym doświadczeniu, podanie myszom toksycznych dawek selenianu (IV) spowodowało zwiększo­ne wytwarzanie prozapalnych cytokin, TNF-a i IL-1 w ma- krofagach śledzionowych stymulowanych </text:span><text:span text:style-name="CharStyle37">in vitro</text:span><text:span text:style-name="CharStyle33"><text:span text:style-name="T1"> </text:span></text:span><text:span text:style-name="CharStyle33">lipopoli- sacharydami. Zaobserwowano także, zależne od dawki se­lenu, nasilenie proliferacji limfocytów stymulowanych PHA. Te same dawki selenu podane w postaci selenometio­niny nie wywoływały wymienionych działań [33]. Szczegó­łowy mechanizm leżący u podłoża tak różnych odpowiedzi immunologicznych wciąż wymaga wyjaśnienia.</text:span></text:p>
        <text:h text:style-name="P60" text:outline-level="1"><text:bookmark-start text:name="bookmark3"/><text:span text:style-name="CharStyle40">Podsumowanie</text:span><text:bookmark-end text:name="bookmark3"/><text:span text:style-name="CharStyle50"><text:span text:style-name="T5"> </text:span></text:span></text:h>
        <text:list xml:id="list4005433832" text:style-name="L4">
          <text:list-item>
            <text:p text:style-name="P75"><text:span text:style-name="CharStyle50"><text:span text:style-name="T5"><text:tab/>Angstwurm M.W., Schottdorf J,, Schopohl J., Gaertner R.: </text:span></text:span><text:span text:style-name="CharStyle50">Selenium<text:tab/></text:span><text:span text:style-name="CharStyle50"><text:span text:style-name="T5">[2] Arthur J.R., </text:span></text:span><text:span text:style-name="CharStyle50">McKenzie </text:span><text:span text:style-name="CharStyle50"><text:span text:style-name="T5">R.C., </text:span></text:span><text:span text:style-name="CharStyle50">Beckett </text:span><text:span text:style-name="CharStyle50"><text:span text:style-name="T5">G.J.: </text:span></text:span><text:span text:style-name="CharStyle50">Selenium in the immune</text:span></text:p>
          </text:list-item>
        </text:list>
        <text:p text:style-name="P94"><text:span text:style-name="CharStyle50">replacement in patients with severe systemic inflammatory response<text:tab/>system,<text:tab/>J, Nutr,, 2003; 133: 1457S-1459S</text:span></text:p>
        <text:p text:style-name="P95"><text:span text:style-name="CharStyle50">syndrome improves clinical outcome, Crit, Care Med,, 1999; 27:</text:span></text:p>
        <text:p text:style-name="P96"><text:span text:style-name="CharStyle50">1807-813</text:span></text:p>
        <text:h text:style-name="P93" text:outline-level="1"><text:span text:style-name="CharStyle50"><text:span text:style-name="T2">7</text:span></text:span><text:span text:style-name="CharStyle50"> </text:span><text:span text:style-name="CharStyle50"><text:span text:style-name="T5">Biodostępność selenu oznacza stopień, w jakim spożyty selen, po uwolnieniu ze związków występujących w pokarmie, może być wchłonięty w przewo­dzie pokarmowym i wykorzystany w ustroju.</text:span></text:span></text:h>
      </text:section>
      <text:section text:style-name="Sect11" text:name="Section13">
        <text:list xml:id="list2081956718" text:style-name="L5">
          <text:list-item>
            <text:p text:style-name="P76"><text:span text:style-name="CharStyle50"><text:s/>Baeten J.M, Mostad S.B, Hughes M.P, Overbaugh J, Bankson D.D. Mandaliya K, Ndinya-Achola J.O, Bwayo J J, Kreiss J.K.: Selenium deficiency is associated with shedding of HIV-l-infected cells in the female genital tract, J, Acquir, Immune Defic, Syndr,, 2001; 26: 360­364</text:span></text:p>
          </text:list-item>
          <text:list-item>
            <text:p text:style-name="P77"><text:span text:style-name="CharStyle50"><text:s/>Baum M.K, Miguez-Burbano M J, Campa A, Shor-Posner G.: Sele­nium and interleukins in persons infected with human immunodefi­ciency virus type 1. J, Infect, Dis,, 2000; 182: S69-S73</text:span></text:p>
          </text:list-item>
          <text:list-item>
            <text:p text:style-name="P77"><text:span text:style-name="CharStyle50"><text:s/>Baum M.K, Shor-Posner G, Lai S, Zhang G, Lai H, Fletcher M.A, Sauberlich H, Page J.B.: High risk of HIV-related mortality is asso­ciated with selenium deficiency, J, Acquir, Immune, Defic, Syndr, Hum, Retroviral., 1997; 15: 370-374</text:span></text:p>
          </text:list-item>
          <text:list-item>
            <text:p text:style-name="P77"><text:span text:style-name="CharStyle50"><text:s/>Beasley R, Thomson C, Pearce N,: Selenium, glutathione peroxidase and asthma, Clin, Exp, Allergy, 1991; 21: 157-159</text:span></text:p>
          </text:list-item>
          <text:list-item>
            <text:p text:style-name="P78"><text:span text:style-name="CharStyle50"><text:s/>Beck M.A, Williams-Toone D, Levander O.A.: Coxsackievirus B3-re- sistant mice become susceptible in Se/vitamin E deficiency, Free Ra- dic, Biol, Med,, 2003; 34: 1263-1270</text:span></text:p>
          </text:list-item>
          <text:list-item>
            <text:p text:style-name="P77"><text:span text:style-name="CharStyle50"><text:s/>Beck M.A, Levander O.A, Handy J,: Selenium deficiency and viral infection, J, Nutr,, 2003; 133: 1463S-1467S</text:span></text:p>
          </text:list-item>
          <text:list-item>
            <text:p text:style-name="P77"><text:span text:style-name="CharStyle50"><text:s/>Beckett G,J, Beech S.G, Nicol P, Walker S.W, Arthur J.R.: Species differences in thyroidal iodothyronine deiodinase expression and the effect of selenium deficiency on its activity, J, Trace Elem, Electroly­tes Health Dis,, 1993; 7: 123-124</text:span></text:p>
          </text:list-item>
          <text:list-item>
            <text:p text:style-name="P79"><text:span text:style-name="CharStyle50"><text:s/>Bednarek D, Kondracki M,: Effects of selenium and vitamin</text:span></text:p>
          </text:list-item>
        </text:list>
        <text:p text:style-name="P53"><text:span text:style-name="CharStyle50">E in Emulsigen (Emulselvit) on the phagocytic activity of peripheral blood polymorpho-nuclear leukocytes (PMN) in calves. W: 17, </text:span><text:span text:style-name="CharStyle50"><text:span text:style-name="T4">Arbe­</text:span></text:span><text:span text:style-name="CharStyle50"><text:span text:style-name="T4">itstagung</text:span></text:span><text:span text:style-name="CharStyle50"> Mengen-und Spurenelemente, red,: Anke M, Verlag </text:span><text:span text:style-name="CharStyle50"><text:span text:style-name="T4">Ha­</text:span></text:span><text:span text:style-name="CharStyle50"><text:span text:style-name="T4">rald</text:span></text:span><text:span text:style-name="CharStyle50"> Schubert, Leipzig, 1997, 224-232</text:span></text:p>
        <text:list xml:id="list151551028974675" text:continue-numbering="true" text:style-name="L5">
          <text:list-item>
            <text:p text:style-name="P81"><text:span text:style-name="CharStyle50"><text:s/>Bonomini M, Forster S, De Risio P, Rychly J, Nebe B, Manfrini V, Klinkmann H, Albertazzi A,: Effects of selenium supplementation on immune parameters in chronic uraemic patients on haemodialy- sis, Nephrol, Dial, Transplant,, 1995; 10: 1654-1661</text:span></text:p>
          </text:list-item>
          <text:list-item>
            <text:p text:style-name="P82"><text:span text:style-name="CharStyle50"><text:s/>Borella P, Bargellini A, Solfrini V,: Selenium interaction with human immune cell functions, Metal Ions Biol, Med,, 1998; 5: 429-434</text:span></text:p>
          </text:list-item>
          <text:list-item>
            <text:p text:style-name="P81"><text:span text:style-name="CharStyle50"><text:s/>Campa A, Shor-Posner G, Indacochea P, Zhang G, Lai H, Asthana D, Scott G.B, Baum M.K.: Mortality risk in selenium-deficient HIV- positive children, J, Acquir, Immune, Defic, Syndr, Hum, Retrovi- rol,, 1999; 20: 508-513</text:span></text:p>
          </text:list-item>
          <text:list-item>
            <text:p text:style-name="P81"><text:span text:style-name="CharStyle50"><text:s/>Cao Y, Maddox J.F, Mastro A.M, Scholz R.W, Hildenbrandt G, Red­dy C.C.: Selenium deficiency alters the lipoxygenase pathway and mitogenic response in bovine lymphocytes, J, Nutr,, 1992; 122: 2121-2127</text:span></text:p>
          </text:list-item>
          <text:list-item>
            <text:p text:style-name="P81"><text:span text:style-name="CharStyle50"><text:s/>Chaudiere J, Courtin O, Leclaire J,: Glutathione oxidase activity of selenocysfamine: a mechanistic study, Arch, Biochem, Biophys,. 1992; 296: 328-336</text:span></text:p>
          </text:list-item>
          <text:list-item>
            <text:p text:style-name="P81"><text:span text:style-name="CharStyle50"><text:s/>Chesters J.K, Arthur J.R.: Early biochemical defects caused by dieta­ry trace element deficiences, Nutr, Res, Rev,, 1998; 1: 39-56</text:span></text:p>
          </text:list-item>
          <text:list-item>
            <text:p text:style-name="P85"><text:span text:style-name="CharStyle50"><text:s/>Cirelli A, Ciardi M, de Simone C, Sorice P, Giordano R, Ciaralli L, Costantini S.: Serum selenium concentration and disease progress in patients with HIV infection, Clin, Biochem,, 1991; 24: 211-214</text:span></text:p>
          </text:list-item>
          <text:list-item>
            <text:p text:style-name="P81"><text:span text:style-name="CharStyle50"><text:s/>Constans J, Pellegrin J.L, Sergeant C, Simonoff M, Pellegrin I, Pleury H, Leng B, Conri C,: Serum selenium predicts outcome in HIV in­fection, J, Acquir, Immune, Defic, Syndr, Hum, Retroviral., 1995;</text:span></text:p>
          </text:list-item>
        </text:list>
        <text:p text:style-name="P31"><text:span text:style-name="CharStyle50">10: 392</text:span></text:p>
        <text:list xml:id="list151551480106732" text:continue-numbering="true" text:style-name="L5">
          <text:list-item>
            <text:p text:style-name="P81"><text:span text:style-name="CharStyle50"><text:s/>Contempre B, Denef J.F, Dumont J.E, Many M.C.: Selenium defi­ciency aggravates the necrotizing effects of a high iodide dose in io­dine deficient rats, Endocrinology, 1993; 132: 1866-1868</text:span></text:p>
          </text:list-item>
          <text:list-item>
            <text:p text:style-name="P81"><text:span text:style-name="CharStyle50"><text:s/>Contempre B, Le Moine O, Dumont J.E, Denef J.F, Many M.C.: Se­lenium deficiency and thyroid fibrosis, A key role for macrophages and transforming growth factor a (TGP-a), Mol, Cell, Endocrinol,. 1996; 29: 7-15</text:span></text:p>
          </text:list-item>
          <text:list-item>
            <text:p text:style-name="P81"><text:span text:style-name="CharStyle50"><text:s/>Contempre B, Many M.C, Vanderpas J, Dumont J.E.: Interaction be­tween two trace elements: selenium and iodine, Implications of both deficiences, W: The damaged brain of iodine deficiency, red,: Stan- bury J.B, Cognizant Communication Corporation, New York, 1994, 133-138</text:span></text:p>
          </text:list-item>
          <text:list-item>
            <text:p text:style-name="P81"><text:span text:style-name="CharStyle50"><text:s/>Cowgill U.M.: The distribution of selenium and mortality owing to acquired immune deficiency syndrome in the continental United Sta­tes, Biol, Trace Elem, Res,, 1997; 56: 43-61</text:span></text:p>
          </text:list-item>
          <text:list-item>
            <text:p text:style-name="P81"><text:span text:style-name="CharStyle50"><text:s/>Dworkin B.M, Rosenthal W.S, Wormser G.P, Weiss L, Nunez M, Jo- line C, Herp A,: Abnormalities of blood selenium and glutathione peroxidase activity in patients with acquired immunodeficiency syn­drome and aids-related complex, Biol, Trace Elem, Res,, 1988; 15: 167-177</text:span></text:p>
          </text:list-item>
          <text:list-item>
            <text:p text:style-name="P84"><text:span text:style-name="CharStyle50"><text:s/>Poster H.D.: Why HIV-1 has diffused so much more rapidly in Sub- Saharan Africa than in North America, Med, Hypotheses, 2003; 60: 611-614</text:span></text:p>
          </text:list-item>
          <text:list-item>
            <text:p text:style-name="P84"><text:span text:style-name="CharStyle50"><text:s/>Gao J.X, Issekutz A.C.: The effect of ebselen on polymorphonuclear leukocyte and lymphocyte migration to inflammatory reactions</text:span></text:p>
          </text:list-item>
        </text:list>
        <text:p text:style-name="P31"><text:span text:style-name="CharStyle50">in rats, Immunopharmacology, 1993; 25: 239-251</text:span></text:p>
        <text:list xml:id="list151551328549912" text:continue-numbering="true" text:style-name="L5">
          <text:list-item>
            <text:p text:style-name="P84"><text:span text:style-name="CharStyle50"><text:s/>Grate L,: Potential SECIS elements in HIV-1 strain HXB2, J, Acqu­ir, Immune Defic, Syndr, Hum, Retroviral., 1998; 17: 398-403</text:span></text:p>
          </text:list-item>
          <text:list-item>
            <text:p text:style-name="P79"><text:span text:style-name="CharStyle50"><text:s/>Haddad el-B, McCluskie K, Birrell M.A, </text:span><text:span text:style-name="CharStyle50"><text:span text:style-name="T5">Dąbrowski </text:span></text:span><text:span text:style-name="CharStyle50">D, Pecoraro M, Underwood S, Chen B, De Sanctis G.T, Webber S.E, Poster M.L, Belvisi M.G.: Differential effects of ebselen on neutrophil recruit­ment, chemokine, and inflammatory mediator expression in a rat model of lipopolysaccharide-induced pulmonary inflammation, J, Im­munol,, 2002; 169: 974-982</text:span></text:p>
          </text:list-item>
          <text:list-item>
            <text:p text:style-name="P83"><text:span text:style-name="CharStyle50"><text:s/>Hasselmark L, Malmgren R, </text:span><text:span text:style-name="CharStyle50"><text:span text:style-name="T5">Zetterstróm O, </text:span></text:span><text:span text:style-name="CharStyle50">Unge G,: Selenium sup­plementation in intrinsic asthma, Alergy, 1993; 48: 30-36</text:span></text:p>
          </text:list-item>
          <text:list-item>
            <text:p text:style-name="P86"><text:span text:style-name="CharStyle50"><text:s/>Hawkes W.C, Kelley D.S, Taylor P.C.: The effects of dietary sele­nium on immune system in healthy men, Biol,Trace Elem, Res,,</text:span></text:p>
          </text:list-item>
        </text:list>
        <text:p text:style-name="P31"><text:span text:style-name="CharStyle50">2001; </text:span><text:span text:style-name="CharStyle51">81</text:span><text:span text:style-name="CharStyle52">: </text:span><text:span text:style-name="CharStyle50">189-213</text:span></text:p>
        <text:list xml:id="list151552142534532" text:continue-numbering="true" text:style-name="L5">
          <text:list-item>
            <text:p text:style-name="P79"><text:span text:style-name="CharStyle50"><text:s/>Hori K, Hatfield D, Maldarelli P, Lee B.J, Clouse K.A.: Selenium supplementation suppresses tumor necrosis factor alpha-induced hu­man immunodeficiency virus type 1 replication </text:span><text:span text:style-name="CharStyle53">in vitro.</text:span><text:span text:style-name="CharStyle50"> AIDS Res. Hum, Retroviruses, 1997; 13: 1325-1332</text:span></text:p>
          </text:list-item>
          <text:list-item>
            <text:p text:style-name="P79"><text:span text:style-name="CharStyle50"><text:s/>Jackson M.J, Broome C.S, McArdle P,: Marginal dietary selenium in­takes in the UK: are there functional consequences? J, Nutr,, 2003; 133: 1557 S-l 559 S</text:span></text:p>
          </text:list-item>
          <text:list-item>
            <text:p text:style-name="P86"><text:span text:style-name="CharStyle50"><text:s/></text:span><text:span text:style-name="CharStyle50"><text:span text:style-name="T5">Jaruga </text:span></text:span><text:span text:style-name="CharStyle50">P.: </text:span><text:span text:style-name="CharStyle50"><text:span text:style-name="T5">Mechanizmy oksydacyjne i </text:span></text:span><text:span text:style-name="CharStyle50">antyoksydacyjne </text:span><text:span text:style-name="CharStyle50"><text:span text:style-name="T5">u nosicieli </text:span></text:span><text:span text:style-name="CharStyle50">HIV </text:span><text:span text:style-name="CharStyle50"><text:span text:style-name="T5">- wpływ na progresję choroby, Post, Hig, Med, Dośw,, 1999;</text:span></text:span></text:p>
          </text:list-item>
        </text:list>
        <text:p text:style-name="P31"><text:span text:style-name="CharStyle50"><text:span text:style-name="T5">53: 43-54</text:span></text:span></text:p>
        <text:list xml:id="list151551261010460" text:continue-numbering="true" text:style-name="L5">
          <text:list-item>
            <text:p text:style-name="P84"><text:span text:style-name="CharStyle50"><text:span text:style-name="T5"><text:s/>Johnson </text:span></text:span><text:span text:style-name="CharStyle50">V.J, </text:span><text:span text:style-name="CharStyle50"><text:span text:style-name="T5">Tsunoda M, Sharma R.P.: </text:span></text:span><text:span text:style-name="CharStyle50">Increased production of pro- inflammatory cytokines by murine macrophages following oral expo­sure to sodium selenite but not to seleno-L-methionine, Arch, Envi­ron, Contam, Toxicol,, 2000; 39: 243-250</text:span></text:p>
          </text:list-item>
          <text:list-item>
            <text:p text:style-name="P79"><text:span text:style-name="CharStyle50"><text:s/>Jones D.G, Stevenson L.M.: Influence of subclinical excesses of sele­nium and/or vitamin E on clinical biochemistry and antibody re­sponses in mice, J, Nutr, Immun, 1993; 2; 55-70</text:span></text:p>
          </text:list-item>
          <text:list-item>
            <text:p text:style-name="P79"><text:span text:style-name="CharStyle50"><text:s/></text:span><text:span text:style-name="CharStyle50"><text:span text:style-name="T5">József </text:span></text:span><text:span text:style-name="CharStyle50">L, Pilep J,: Selenium-containing compounds attenuate peroxy- nitrite-mediated </text:span><text:span text:style-name="CharStyle54">NP-kB</text:span><text:span text:style-name="CharStyle50"> and AP-1 activation and interleukin-8 gene and protein expression in human leukocytes, Free Radic, Biol, Med,, 2003; 35: 1018-1027</text:span></text:p>
          </text:list-item>
          <text:list-item>
            <text:p text:style-name="P79"><text:span text:style-name="CharStyle50"><text:s/>Kavanaugh-McHugh A.L, Ruff A, Perlman E, Hutton N, </text:span><text:span text:style-name="CharStyle50"><text:span text:style-name="T5">Modlin </text:span></text:span><text:span text:style-name="CharStyle50">J, Rowe S.: Selenium deficiency and cardiomyopathy in acquired immu­nodeficiency syndrome, J, Parenter, Enteral Nutr,, 1991; 15: 347-349</text:span></text:p>
          </text:list-item>
          <text:list-item>
            <text:p text:style-name="P79"><text:span text:style-name="CharStyle50"><text:s/>Kayanoki Y, Pujii J, Islam K.N, Suzuki K, Kawata S, Matsuzawa Y, Taniguchi N.: The protective role of glutathione peroxidase in apop- tosis induced by reactive oxygen species, J, Biochem,, 1996; 119: 817-822</text:span></text:p>
          </text:list-item>
          <text:list-item>
            <text:p text:style-name="P79"><text:span text:style-name="CharStyle50"><text:s/>Kendler B.S.: Forum on Therapeutic Nutrition: 2000 Clinical Practi­ce Update, September 9, 2000, Palisades, New York, USA, Nutri­tion, 2002; 18: 115-117</text:span></text:p>
          </text:list-item>
          <text:list-item>
            <text:p text:style-name="P79"><text:span text:style-name="CharStyle50"><text:s/>Kiremidjian-Schumacher L, Roy M,: Effect of selenium on the im- munocompetence of patients with head and neck cancer and on ad­optive immunotherapy of early and established lesions, Biofactors, 2001; 14: 61-168</text:span></text:p>
          </text:list-item>
          <text:list-item>
            <text:p text:style-name="P87"><text:span text:style-name="CharStyle50"><text:s/>Kiremidjian-Schumacher L, Roy M,: Selenium and immune func­tion, Z, Ernahrungswiss, 1998; 37: S50-S56</text:span></text:p>
          </text:list-item>
          <text:list-item>
            <text:p text:style-name="P79"><text:span text:style-name="CharStyle50"><text:s/>Kiremidjian-Schumacher L, Roy M, Glickman R, Schneider K, Roth- stein S, Cooper J, Hochster H, Kim M, Newman R,: Selenium and immunocompetence in patients with head and neck cancer, Biol, Trace Elem, Res,, 2000; 73: 97-111</text:span></text:p>
          </text:list-item>
          <text:list-item>
            <text:p text:style-name="P79"><text:span text:style-name="CharStyle50"><text:s/>Kiremidjian-Schumacher L, Roy M, Wishe H.I, Cohen M.W, Stotzky G,: Regulation of cellular immune responses by selenium, Biol,Trace Elem, Res,, 1992; 33: 23-35</text:span></text:p>
          </text:list-item>
          <text:list-item>
            <text:p text:style-name="P79"><text:span text:style-name="CharStyle50"><text:s/>Kiremidjian-Schumacher L, Roy M, Wishe H.I, Cohen M.W, Stotzky G,: Effect of selenium supplementation on macrophage-mediated tu­mor cytodestruction, J, Nutr, Immunol,, 1992; </text:span><text:span text:style-name="CharStyle51">1</text:span><text:span text:style-name="CharStyle52">: </text:span><text:span text:style-name="CharStyle50">65-79</text:span></text:p>
          </text:list-item>
          <text:list-item>
            <text:p text:style-name="P79"><text:span text:style-name="CharStyle50"><text:s/>Kiremidjian-Schumacher L, Roy M, Wishe H.I, Cohen M.W, Stotzky G,: Augmentation of NK and LAK cell activity by selenium, W: The Sixth International Symposium on Selenium in Biology and Medici­ne, Beijing, China, Program and Abstract Book, 1996; 41</text:span></text:p>
          </text:list-item>
          <text:list-item>
            <text:p text:style-name="P79"><text:span text:style-name="CharStyle50"><text:s/>Kiremidjian-Schumacher L, Stotzky G,: Selenium and immune re­sponse, Environ, Res,, 1987; 42: 277-303</text:span></text:p>
          </text:list-item>
          <text:list-item>
            <text:p text:style-name="P79"><text:span text:style-name="CharStyle50"><text:s/>Kovacs I, Stocker </text:span><text:span text:style-name="CharStyle50"><text:span text:style-name="T5">A, Sziklai-Laszló, </text:span></text:span><text:span text:style-name="CharStyle50">Adanyi N, Cser M.A.: Selenium (Se) status and inflammation markers in diseases influenced by air pollution, Metal Ions Biol, Med,, 2002; 7: 512-516</text:span></text:p>
          </text:list-item>
          <text:list-item>
            <text:p text:style-name="P80"><text:span text:style-name="CharStyle50"><text:span text:style-name="T4"><text:s/></text:span></text:span><text:span text:style-name="CharStyle50">Larsen H.J.S.: Relations between selenium and immunity, Nor.</text:span></text:p>
          </text:list-item>
        </text:list>
        <text:p text:style-name="P32"><text:span text:style-name="CharStyle50">J, Agric, </text:span><text:span text:style-name="CharStyle50"><text:span text:style-name="T4">Sei,, </text:span></text:span><text:span text:style-name="CharStyle50">1993; 11: S105-S119</text:span></text:p>
        <text:list xml:id="list151551343621553" text:continue-numbering="true" text:style-name="L5">
          <text:list-item>
            <text:p text:style-name="P88"><text:span text:style-name="CharStyle50"><text:s/></text:span><text:span text:style-name="CharStyle50"><text:span text:style-name="T4">Levander </text:span></text:span><text:span text:style-name="CharStyle50">O.A, Beck M.A.: Interacting nutritional and infectious etiologies of Keshan disease: insights from coxsackie virus B-indu- ced myocarditis in mice deficient in selenium or vitamin E, Biol, Tra­ce Elem, Res,, 1997; 56: 5-21</text:span></text:p>
          </text:list-item>
          <text:list-item>
            <text:p text:style-name="P89"><text:span text:style-name="CharStyle50"><text:s/>Liu Q, Lauridsen E, Clausen J.: Different selenium-containing prote­ins in the extracellular and intracellular media of leucocytes cultiva­ted </text:span><text:span text:style-name="CharStyle53">in vitro.</text:span><text:span text:style-name="CharStyle50"> Biol, Trace Elem, Res,, 1998; 61: 237-252</text:span></text:p>
          </text:list-item>
          <text:list-item>
            <text:p text:style-name="P88"><text:span text:style-name="CharStyle50"><text:s/>Look M.P, </text:span><text:span text:style-name="CharStyle50"><text:span text:style-name="T4">Rockstroh </text:span></text:span><text:span text:style-name="CharStyle50">J.K, Rao G.S, </text:span><text:span text:style-name="CharStyle50"><text:span text:style-name="T4">Kreuzer </text:span></text:span><text:span text:style-name="CharStyle50">K.A, </text:span><text:span text:style-name="CharStyle50"><text:span text:style-name="T4">Spengler </text:span></text:span><text:span text:style-name="CharStyle50">U, </text:span><text:span text:style-name="CharStyle50"><text:span text:style-name="T4">Sauer­</text:span></text:span><text:span text:style-name="CharStyle50"><text:span text:style-name="T4">bruch</text:span></text:span><text:span text:style-name="CharStyle50"> T,: Serum selenium versus lymphocyte subsets and markers</text:span></text:p>
          </text:list-item>
        </text:list>
        <text:p text:style-name="P37"><text:span text:style-name="CharStyle50">of disease progression and inflammatory response in human immuno­deficiency virus-1 infection, Biol, Trace Elem, Res,, 1997; 56: 31-41</text:span></text:p>
        <text:list xml:id="list151551417386212" text:continue-numbering="true" text:style-name="L5">
          <text:list-item>
            <text:p text:style-name="P89"><text:span text:style-name="CharStyle50"><text:s/>Nelson H.K, Shi Q, Van Dael P, Schiffrin E.J, Blum S, Barclay D, </text:span><text:span text:style-name="CharStyle50"><text:span text:style-name="T4">Le­</text:span></text:span><text:span text:style-name="CharStyle50"><text:span text:style-name="T4">vander</text:span></text:span><text:span text:style-name="CharStyle50"> O.A, Beck M.A.: Host nutritional selenium status as a driving force for influenza virus mutations, PASEB J,, 2001; 15: 1846-1848</text:span></text:p>
          </text:list-item>
          <text:list-item>
            <text:p text:style-name="P88"><text:span text:style-name="CharStyle50"><text:s/>Neve J,: Physiological and nutritional importance of selenium, Expe- rientia, 1991; 47: 187-193</text:span></text:p>
          </text:list-item>
          <text:list-item>
            <text:p text:style-name="P88"><text:span text:style-name="CharStyle50"><text:s/>Olmsted L, Schrauzer G.N, Plores-Arce M, Dowd J,: Selenium sup­plementation of symptomatic human immunodeficiency virus infec­ted patients, Biol, Trace Elem, Res,, 1989; 20: 59-65</text:span></text:p>
          </text:list-item>
          <text:list-item>
            <text:p text:style-name="P88"><text:span text:style-name="CharStyle50"><text:s/>Oster O, Prellwitz </text:span><text:span text:style-name="CharStyle50"><text:span text:style-name="T4">W.: </text:span></text:span><text:span text:style-name="CharStyle50">Selenium and cardiovascular disease, Biol. Trace Elem, Res,, 1990; 24: 91-103</text:span></text:p>
          </text:list-item>
          <text:list-item>
            <text:p text:style-name="P88"><text:span text:style-name="CharStyle50"><text:s/>Peretz A, Neve J, Duchateau J, Sidorowa V, Huygen K, Pamaey J.P, Carpentier </text:span><text:span text:style-name="CharStyle50"><text:span text:style-name="T4">Y.: </text:span></text:span><text:span text:style-name="CharStyle50">Effects of selenium supplementation on immune para­meters in gut failure patients on home parenteral nutrition, Nutri­tion, 1991; 7: 215-221</text:span></text:p>
          </text:list-item>
          <text:list-item>
            <text:p text:style-name="P80"><text:span text:style-name="CharStyle50"><text:s/>Ramanathan C.S, Taylor E.W.: Computational genomic analysis</text:span></text:p>
          </text:list-item>
        </text:list>
        <text:p text:style-name="P37"><text:span text:style-name="CharStyle50">of hemorrhagic fever viruses, Viral selenoproteins as a potential fac­tor in pathogenesis, Biol, Trace Elem, Res,, 1997; 56: 93-106</text:span></text:p>
        <text:list xml:id="list151551831785438" text:continue-numbering="true" text:style-name="L5">
          <text:list-item>
            <text:p text:style-name="P88"><text:span text:style-name="CharStyle50"><text:s/>Roy M, Kiremidjian-Schumacher L, Wishe H.I, Cohen M.W, Stotzky </text:span><text:span text:style-name="CharStyle50"><text:span text:style-name="T4">G.: </text:span></text:span><text:span text:style-name="CharStyle50">Restoration of age-related decline in immune cell function by supplementation with selenium, W: The Sixth International Sympo­sium on Selenium in Biology and Medicine, Beijing, China, Program and Abstract Book, 1996, 42</text:span></text:p>
          </text:list-item>
          <text:list-item>
            <text:p text:style-name="P88"><text:span text:style-name="CharStyle50"><text:s/>Sachi Y, Hirota K, Masutani H, Toda K, OkamotoT, Takigawa M, Yodoi J,: </text:span><text:soft-page-break/><text:span text:style-name="CharStyle50">Induction of ADP/TRX by oxidative stress in keratinocytes and lymphoid cells, Immunol, Lett,, 1995; 44: 189-193</text:span></text:p>
          </text:list-item>
          <text:list-item>
            <text:p text:style-name="P90"><text:span text:style-name="CharStyle50"><text:s/>Sandstrom P.A, Murray J, Polks T.M, Diamond A.M.: Antioxidant defenses influence HIV-1 replication and associated cytopathic ef­fects, Free Radic, Biol, Med,, 1998; 24: 1485-1491</text:span></text:p>
          </text:list-item>
          <text:list-item>
            <text:p text:style-name="P88"><text:span text:style-name="CharStyle50"><text:s/>Schewe T,: Molecular actions of ebselen - an antiinflammatory an­tioxidant, Gen, Pharmacol,, 1995; 26: 1153-1169</text:span></text:p>
          </text:list-item>
          <text:list-item>
            <text:p text:style-name="P88"><text:span text:style-name="CharStyle50"><text:s/>Schrauzer G.N.: Selenium, immune response, and nutritional requ­irements, Nutrition, 1991; 7: 221</text:span></text:p>
          </text:list-item>
          <text:list-item>
            <text:p text:style-name="P82"><text:span text:style-name="CharStyle50"><text:s/>Schrauzer G.N, </text:span><text:span text:style-name="CharStyle50"><text:span text:style-name="T4">Sacher </text:span></text:span><text:span text:style-name="CharStyle50">J,: Selenium in the maintenance and therapy of HIV-infected patiens, Chem, Biol, Interact,, 1994; 91: 199-205</text:span></text:p>
          </text:list-item>
          <text:list-item>
            <text:p text:style-name="P81"><text:span text:style-name="CharStyle50"><text:s/>Sepulveda R.T, Watson R.R.. Treatment of antioxidant deficiences in AIDS patients, Nutr, Res,, 2002; 22: 27-37</text:span></text:p>
          </text:list-item>
          <text:list-item>
            <text:p text:style-name="P91"><text:span text:style-name="CharStyle50"><text:s/>Taylor </text:span><text:span text:style-name="CharStyle55">E.W, </text:span><text:span text:style-name="CharStyle50">Cox A.G, Zhao L, Ruzicka J.A, Bhat A,A, Zhang W, Nadimpalli R.G, </text:span><text:span text:style-name="CharStyle50"><text:span text:style-name="T4">Dean </text:span></text:span><text:span text:style-name="CharStyle50">R.G.: Nutrition, HIV, and drug abuse: the molecular basis of a unique role for selenium, J, Acquir, Immune, Defic, Syndr,, 2000; 25: S53-S61</text:span></text:p>
          </text:list-item>
          <text:list-item>
            <text:p text:style-name="P81"><text:span text:style-name="CharStyle50"><text:s/></text:span><text:span text:style-name="CharStyle50"><text:span text:style-name="T4">Tiegs </text:span></text:span><text:span text:style-name="CharStyle50">G, </text:span><text:span text:style-name="CharStyle50"><text:span text:style-name="T4">Küsters </text:span></text:span><text:span text:style-name="CharStyle50">S, </text:span><text:span text:style-name="CharStyle50"><text:span text:style-name="T4">Künstle </text:span></text:span><text:span text:style-name="CharStyle50">G, Hentze H, Kiemer A.K, </text:span><text:span text:style-name="CharStyle50"><text:span text:style-name="T4">Wendel </text:span></text:span><text:span text:style-name="CharStyle50">A,: Ebselen protects mice against T cell-dependent, TNP-mediated apop- totic liver injury, J, Pharmacol, Exp, Ther,, 1998; 287: 1098-1104</text:span></text:p>
          </text:list-item>
          <text:list-item>
            <text:p text:style-name="P81"><text:span text:style-name="CharStyle50"><text:s/>Vitoux D, Porceville X, </text:span><text:span text:style-name="CharStyle50"><text:span text:style-name="T4">Gauzit </text:span></text:span><text:span text:style-name="CharStyle50">R, Lahilaire P, Combes A, Chappuis P.: Low plasma selenium in patients admitted in an intensive care unit is related to systemic inflammatory response syndrome and sep­sis, W: Therapeutic Uses of Trace Elements, red.: Neve J, Chappuis P, Lamand M, Plenum Press, 1996; 127-131</text:span></text:p>
          </text:list-item>
          <text:list-item>
            <text:p text:style-name="P81"><text:span text:style-name="CharStyle50"><text:s/>Witkowska A.M, Darewicz B, Markiewicz R, Borawska M.H, Huka- lowicz </text:span><text:span text:style-name="CharStyle50"><text:span text:style-name="T4">K.: </text:span></text:span><text:span text:style-name="CharStyle50">Soluble cell adhesion molecule-1, selenium and diet in re­nal and urinary bladder cancers, Metal Ions Biol, Med,, 2002; 7: 595-599</text:span></text:p>
          </text:list-item>
          <text:list-item>
            <text:p text:style-name="P91"><text:span text:style-name="CharStyle50"><text:s/></text:span><text:span text:style-name="CharStyle50"><text:span text:style-name="T4">Wendel </text:span></text:span><text:span text:style-name="CharStyle50">A, Kuesters S, </text:span><text:span text:style-name="CharStyle50"><text:span text:style-name="T4">Tiegs </text:span></text:span><text:span text:style-name="CharStyle55"><text:span text:style-name="T4">G.: </text:span></text:span><text:span text:style-name="CharStyle50">Ebselen - an </text:span><text:span text:style-name="CharStyle56">in </text:span><text:span text:style-name="CharStyle53">vivo</text:span><text:span text:style-name="CharStyle50"> immune re­sponse modifier, Biomed, Environ, </text:span><text:span text:style-name="CharStyle50"><text:span text:style-name="T4">Sei,, </text:span></text:span><text:span text:style-name="CharStyle50">1997; 10: 253-259</text:span></text:p>
          </text:list-item>
          <text:list-item>
            <text:p text:style-name="P84"><text:span text:style-name="CharStyle50"><text:s/></text:span><text:span text:style-name="CharStyle50"><text:span text:style-name="T4">Wendel </text:span></text:span><text:span text:style-name="CharStyle50">A, </text:span><text:span text:style-name="CharStyle50"><text:span text:style-name="T4">Tiegs </text:span></text:span><text:span text:style-name="CharStyle55"><text:span text:style-name="T4">G.: </text:span></text:span><text:span text:style-name="CharStyle50">Ebselen: an immunomodulating drug, The Sixth International Symposium on Selenium in Biology and Medicine, Be­ijing, China, Program and Abstract Book, 1996; 110</text:span></text:p>
          </text:list-item>
          <text:list-item>
            <text:p text:style-name="P82"><text:span text:style-name="CharStyle50"><text:s/>WHO: Selenium, W: Trace elements in human nutrition and health, Geneva, 1996; 105-122</text:span></text:p>
          </text:list-item>
          <text:list-item>
            <text:p text:style-name="P84"><text:span text:style-name="CharStyle50"><text:s/>Xia </text:span><text:span text:style-name="CharStyle55"><text:span text:style-name="T4">Y.: </text:span></text:span><text:span text:style-name="CharStyle50">Keshan disease and selenium status of populations in China, W: Selenium in Biology and Medicine, red,: Burk R.P, </text:span><text:span text:style-name="CharStyle50"><text:span text:style-name="T4">Springer-Ver­lag, </text:span></text:span><text:span text:style-name="CharStyle50">New York, 1994; 181-196</text:span></text:p>
          </text:list-item>
          <text:list-item>
            <text:p text:style-name="P81"><text:span text:style-name="CharStyle50"><text:s/>Yu S.Y, Zhu Y,J, Li </text:span><text:span text:style-name="CharStyle55">W.G.: </text:span><text:span text:style-name="CharStyle50">Protective role of selenium against hepati­tis B virus and primary liver cancer in Qidong, Biol, Trace Elem.</text:span></text:p>
          </text:list-item>
        </text:list>
        <text:p text:style-name="P31"><text:span text:style-name="CharStyle50">Res,, 1997; 56: 117-124</text:span></text:p>
        <text:list xml:id="list151550562110022" text:continue-numbering="true" text:style-name="L5">
          <text:list-item>
            <text:p text:style-name="P80"><text:span text:style-name="CharStyle50"><text:s/>Zagrodzki P.: Zasoby selenowe, a funkeja tarczycy, Endokrynol,</text:span></text:p>
          </text:list-item>
        </text:list>
        <text:p text:style-name="P33"><text:span text:style-name="CharStyle50">Pol,, 2001; 52: 573-583</text:span></text:p>
        <text:list xml:id="list151550930094721" text:continue-numbering="true" text:style-name="L5">
          <text:list-item>
            <text:p text:style-name="P81"><text:span text:style-name="CharStyle50"><text:s/>Zhang W, Ramanathan </text:span><text:span text:style-name="CharStyle55">C.S, </text:span><text:span text:style-name="CharStyle50">Nadimpalli R.G, Bhat A,A, Cox A.G, Taylor </text:span><text:span text:style-name="CharStyle55">E.W.: </text:span><text:span text:style-name="CharStyle50">Selenium-dependent glutathione peroxidase modules encoded by RNA viruses, Biol, Trace Elem, Res,, 1999; 70: 97-116</text:span></text:p>
          </text:list-item>
          <text:list-item>
            <text:p text:style-name="P81"><text:span text:style-name="CharStyle50"><text:s/>Zhao L, Cox A.G, Ruzicka J.A, Bhat A,A, Zhang W, Taylor </text:span><text:span text:style-name="CharStyle55">E.W.: </text:span><text:span text:style-name="CharStyle50">Molecular modeling and </text:span><text:span text:style-name="CharStyle56">in </text:span><text:span text:style-name="CharStyle53">vitro</text:span><text:span text:style-name="CharStyle50"> activity of an HIV-1-encoded gluta­thione peroxidase, Proc, Natl, Acad, </text:span><text:span text:style-name="CharStyle50"><text:span text:style-name="T4">Sei, </text:span></text:span><text:span text:style-name="CharStyle50">USA, 2000; 97: 6356-6361</text:span></text:p>
          </text:list-item>
          <text:list-item>
            <text:p text:style-name="P81"><text:span text:style-name="CharStyle50"><text:s/>Zhao R, Masayasu H, Holmgren A,: Ebselen: a substrate for human thioredoxin reductase strongly stimulating its hydroperoxide reduc­tase activity and a superfast thioredoxin oxidant, Proc, Natl, Acad, </text:span><text:span text:style-name="CharStyle50"><text:span text:style-name="T4">Sei, </text:span></text:span><text:span text:style-name="CharStyle50">USA, 2002; 99: 8579-8584</text:span></text:p>
          </text:list-item>
        </text:list>
      </text:section>
    </office:tex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officeooo="http://openoffice.org/2009/office" office:version="1.2">
  <office:font-face-decls>
    <style:font-face style:name="OpenSymbol" svg:font-family="OpenSymbol" style:font-charset="x-symbol"/>
    <style:font-face style:name="Arial Narrow" svg:font-family="'Arial Narrow'"/>
    <style:font-face style:name="Courier New" svg:font-family="'Courier New'"/>
    <style:font-face style:name="Tahoma" svg:font-family="Tahoma"/>
    <style:font-face style:name="Times New Roman" svg:font-family="'Times New Roman'"/>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color="#000000" style:text-position="0% 100%" style:font-name="Courier New" fo:font-size="12pt" fo:letter-spacing="normal" fo:language="pl" fo:country="none" style:font-name-asian="Courier New" style:font-size-asian="12pt" style:language-asian="pl" style:country-asian="none" style:font-name-complex="Courier New" style:font-size-complex="12pt" style:language-complex="pl" style:country-complex="none" style:text-scale="100%"/>
    </style:default-style>
    <style:default-style style:family="paragraph">
      <style:paragraph-properties fo:margin-left="0cm" fo:margin-right="0cm" fo:margin-top="0cm" fo:margin-bottom="0cm" loext:contextual-spacing="false" fo:line-height="100%" fo:text-align="start" style:justify-single-word="false" fo:text-indent="0cm" style:auto-text-indent="false" style:page-number="auto" fo:background-color="transparent" style:text-autospace="ideograph-alpha" style:punctuation-wrap="hanging" style:line-break="strict" style:writing-mode="page">
        <style:background-image/>
      </style:paragraph-properties>
      <style:text-properties fo:color="#000000" style:text-position="0% 100%" style:font-name="Courier New" fo:font-size="12pt" fo:letter-spacing="normal" fo:language="pl" fo:country="none" style:font-name-asian="Courier New" style:font-size-asian="12pt" style:language-asian="pl" style:country-asian="none" style:font-name-complex="Courier New" style:font-size-complex="12pt" style:language-complex="pl" style:country-complex="none" style:text-scale="100%"/>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style style:name="Stopka_20__28_2_29_" style:display-name="Stopka (2)" style:family="paragraph" style:master-page-name="">
      <loext:graphic-properties draw:fill="solid" draw:fill-color="#ffffff" draw:opacity="100%"/>
      <style:paragraph-properties fo:margin-left="0cm" fo:margin-right="0cm" fo:line-height="0cm" fo:text-indent="-0.141cm" style:auto-text-indent="false" style:page-number="auto" fo:background-color="#ffffff"/>
      <style:text-properties style:text-line-through-style="none" style:text-line-through-type="none" style:font-name="Times New Roman" fo:font-family="'Times New Roman'" fo:font-size="6pt" fo:font-style="normal" style:text-underline-style="none" fo:font-weight="normal" style:font-name-asian="Times New Roman" style:font-family-asian="'Times New Roman'" style:font-size-asian="6pt" style:font-style-asian="normal" style:font-weight-asian="normal" style:font-name-complex="Times New Roman" style:font-family-complex="'Times New Roman'" style:font-size-complex="6pt" style:font-style-complex="normal" style:font-weight-complex="normal"/>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class="extra" style:master-page-name="">
      <loext:graphic-properties draw:fill="solid" draw:fill-color="#ffffff" draw:opacity="100%"/>
      <style:paragraph-properties fo:margin-top="0cm" fo:margin-bottom="0.318cm" loext:contextual-spacing="false" fo:line-height="0.363cm" fo:text-align="justify" style:justify-single-word="false" style:page-number="auto" fo:background-color="#ffffff"/>
      <style:text-properties style:text-line-through-style="none" style:text-line-through-type="none" style:font-name="Times New Roman" fo:font-family="'Times New Roman'" fo:font-size="7.5pt" fo:font-style="normal" style:text-underline-style="none" fo:font-weight="normal" style:font-name-asian="Times New Roman" style:font-family-asian="'Times New Roman'" style:font-size-asian="7.5pt" style:font-style-asian="normal" style:font-weight-asian="normal" style:font-name-complex="Times New Roman" style:font-family-complex="'Times New Roman'" style:font-size-complex="7.5pt" style:font-style-complex="normal" style:font-weight-complex="normal"/>
    </style:style>
    <style:style style:name="Tekst_20_treści_20__28_2_29_" style:display-name="Tekst treści (2)" style:family="paragraph" style:master-page-name="">
      <loext:graphic-properties draw:fill="solid" draw:fill-color="#ffffff" draw:opacity="100%"/>
      <style:paragraph-properties fo:margin-top="0cm" fo:margin-bottom="1.376cm" loext:contextual-spacing="false" fo:line-height="0cm" style:page-number="auto" fo:background-color="#ffffff"/>
      <style:text-properties style:text-line-through-style="none" style:text-line-through-type="none" style:font-name="Arial Narrow" fo:font-family="'Arial Narrow'" fo:font-size="7.5pt" fo:font-style="normal" style:text-underline-style="none" fo:font-weight="normal" style:font-name-asian="Arial Narrow" style:font-family-asian="'Arial Narrow'" style:font-size-asian="7.5pt" style:font-style-asian="normal" style:font-weight-asian="normal" style:font-name-complex="Arial Narrow" style:font-family-complex="'Arial Narrow'" style:font-size-complex="7.5pt" style:font-style-complex="normal" style:font-weight-complex="normal"/>
    </style:style>
    <style:style style:name="Nagłówek_20_lub_20_stopka" style:display-name="Nagłówek lub stopka" style:family="paragraph" style:master-page-name="">
      <loext:graphic-properties draw:fill="solid" draw:fill-color="#ffffff" draw:opacity="100%"/>
      <style:paragraph-properties fo:line-height="0cm" style:page-number="auto" fo:background-color="#ffffff"/>
      <style:text-properties style:text-line-through-style="none" style:text-line-through-type="none" style:font-name="Arial Narrow" fo:font-family="'Arial Narrow'" fo:font-size="6pt" fo:font-style="normal" style:text-underline-style="none" fo:font-weight="normal" style:font-name-asian="Arial Narrow" style:font-family-asian="'Arial Narrow'" style:font-size-asian="6pt" style:font-style-asian="normal" style:font-weight-asian="normal" style:font-name-complex="Arial Narrow" style:font-family-complex="'Arial Narrow'" style:font-size-complex="6pt" style:font-style-complex="normal" style:font-weight-complex="normal"/>
    </style:style>
    <style:style style:name="Tekst_20_treści" style:display-name="Tekst treści" style:family="paragraph" style:master-page-name="">
      <loext:graphic-properties draw:fill="solid" draw:fill-color="#ffffff" draw:opacity="100%"/>
      <style:paragraph-properties fo:margin-left="0cm" fo:margin-right="0cm" fo:margin-top="0.318cm" fo:margin-bottom="0.318cm" loext:contextual-spacing="false" fo:line-height="0.363cm" fo:text-align="justify" style:justify-single-word="false" fo:text-indent="-0.247cm" style:auto-text-indent="false" style:page-number="auto" fo:background-color="#ffffff"/>
      <style:text-properties style:text-line-through-style="none" style:text-line-through-type="none" style:font-name="Times New Roman" fo:font-family="'Times New Roman'" fo:font-size="7.5pt" fo:font-style="normal" style:text-underline-style="none" fo:font-weight="normal" style:font-name-asian="Times New Roman" style:font-family-asian="'Times New Roman'" style:font-size-asian="7.5pt" style:font-style-asian="normal" style:font-weight-asian="normal" style:font-name-complex="Times New Roman" style:font-family-complex="'Times New Roman'" style:font-size-complex="7.5pt" style:font-style-complex="normal" style:font-weight-complex="normal"/>
    </style:style>
    <style:style style:name="Tekst_20_treści_20__28_3_29_" style:display-name="Tekst treści (3)" style:family="paragraph" style:master-page-name="">
      <loext:graphic-properties draw:fill="solid" draw:fill-color="#ffffff" draw:opacity="100%"/>
      <style:paragraph-properties fo:line-height="0.423cm" style:page-number="auto" fo:background-color="#ffffff"/>
      <style:text-properties style:text-line-through-style="none" style:text-line-through-type="none" style:font-name="Arial Narrow" fo:font-family="'Arial Narrow'" fo:font-size="8pt" fo:font-style="normal" style:text-underline-style="none" fo:font-weight="normal" style:font-name-asian="Arial Narrow" style:font-family-asian="'Arial Narrow'" style:font-size-asian="8pt" style:font-style-asian="normal" style:font-weight-asian="normal" style:font-name-complex="Arial Narrow" style:font-family-complex="'Arial Narrow'" style:font-size-complex="8pt" style:font-style-complex="normal" style:font-weight-complex="normal"/>
    </style:style>
    <style:style style:name="Tekst_20_treści_20__28_4_29_" style:display-name="Tekst treści (4)" style:family="paragraph" style:master-page-name="">
      <loext:graphic-properties draw:fill="solid" draw:fill-color="#ffffff" draw:opacity="100%"/>
      <style:paragraph-properties fo:margin-top="0cm" fo:margin-bottom="0.318cm" loext:contextual-spacing="false" fo:line-height="0cm" fo:text-align="justify" style:justify-single-word="false" style:page-number="auto" fo:background-color="#ffffff"/>
      <style:text-properties style:text-line-through-style="none" style:text-line-through-type="none" style:font-name="Arial Narrow" fo:font-family="'Arial Narrow'" fo:font-size="7.5pt" fo:font-style="normal" style:text-underline-style="none" fo:font-weight="bold" style:font-name-asian="Arial Narrow" style:font-family-asian="'Arial Narrow'" style:font-size-asian="7.5pt" style:font-style-asian="normal" style:font-weight-asian="bold" style:font-name-complex="Arial Narrow" style:font-family-complex="'Arial Narrow'" style:font-size-complex="7.5pt" style:font-style-complex="normal" style:font-weight-complex="bold"/>
    </style:style>
    <style:style style:name="Nagłówek_20__23_1" style:display-name="Nagłówek #1" style:family="paragraph" style:master-page-name="">
      <loext:graphic-properties draw:fill="solid" draw:fill-color="#ffffff" draw:opacity="100%"/>
      <style:paragraph-properties fo:margin-top="0.318cm" fo:margin-bottom="0.318cm" loext:contextual-spacing="false" fo:line-height="0cm" fo:text-align="justify" style:justify-single-word="false" style:page-number="auto" fo:background-color="#ffffff"/>
      <style:text-properties style:text-line-through-style="none" style:text-line-through-type="none" style:font-name="Arial Narrow" fo:font-family="'Arial Narrow'" fo:font-size="7.5pt" fo:font-style="normal" style:text-underline-style="none" fo:font-weight="bold" style:font-name-asian="Arial Narrow" style:font-family-asian="'Arial Narrow'" style:font-size-asian="7.5pt" style:font-style-asian="normal" style:font-weight-asian="bold" style:font-name-complex="Arial Narrow" style:font-family-complex="'Arial Narrow'" style:font-size-complex="7.5pt" style:font-style-complex="normal" style:font-weight-complex="bold"/>
    </style:style>
    <style:style style:name="Podpis_20_obrazu" style:display-name="Podpis obrazu" style:family="paragraph" style:master-page-name="">
      <loext:graphic-properties draw:fill="solid" draw:fill-color="#ffffff" draw:opacity="100%"/>
      <style:paragraph-properties fo:line-height="0cm" style:page-number="auto" fo:background-color="#ffffff"/>
      <style:text-properties style:text-line-through-style="none" style:text-line-through-type="none" style:font-name="Arial Narrow" fo:font-family="'Arial Narrow'" fo:font-size="7.5pt" fo:font-style="normal" style:text-underline-style="none" fo:font-weight="normal" style:font-name-asian="Arial Narrow" style:font-family-asian="'Arial Narrow'" style:font-size-asian="7.5pt" style:font-style-asian="normal" style:font-weight-asian="normal" style:font-name-complex="Arial Narrow" style:font-family-complex="'Arial Narrow'" style:font-size-complex="7.5pt" style:font-style-complex="normal" style:font-weight-complex="normal"/>
    </style:style>
    <style:style style:name="Tekst_20_treści_20__28_5_29_" style:display-name="Tekst treści (5)" style:family="paragraph" style:master-page-name="">
      <loext:graphic-properties draw:fill="solid" draw:fill-color="#ffffff" draw:opacity="100%"/>
      <style:paragraph-properties fo:margin-left="0cm" fo:margin-right="0cm" fo:line-height="0.279cm" fo:text-align="justify" style:justify-single-word="false" fo:text-indent="-0.459cm" style:auto-text-indent="false" style:page-number="auto" fo:background-color="#ffffff"/>
      <style:text-properties style:text-line-through-style="none" style:text-line-through-type="none" style:font-name="Times New Roman" fo:font-family="'Times New Roman'" fo:font-size="6pt" fo:font-style="normal" style:text-underline-style="none" fo:font-weight="normal" style:font-name-asian="Times New Roman" style:font-family-asian="'Times New Roman'" style:font-size-asian="6pt" style:font-style-asian="normal" style:font-weight-asian="normal" style:font-name-complex="Times New Roman" style:font-family-complex="'Times New Roman'" style:font-size-complex="6pt" style:font-style-complex="normal" style:font-weight-complex="normal"/>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text:number-lines="false" text:line-number="0"/>
    </style:style>
    <style:style style:name="Footnote" style:family="paragraph"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DefaultFontStyle" style:family="text">
      <style:text-properties fo:color="#000000" style:text-position="0% 100%" style:font-name="Courier New" fo:font-family="'Courier New'" fo:font-size="12pt" fo:letter-spacing="normal" fo:language="pl" fo:country="none" style:font-name-asian="Courier New" style:font-family-asian="'Courier New'" style:font-size-asian="12pt" style:language-asian="pl" style:country-asian="none" style:font-name-complex="Courier New" style:font-family-complex="'Courier New'" style:font-size-complex="12pt" style:language-complex="pl" style:country-complex="none" style:text-scale="100%"/>
    </style:style>
    <style:style style:name="Hyperlink" style:family="text" style:parent-style-name="DefaultFontStyle">
      <style:text-properties fo:color="#0066cc" style:text-underline-style="solid" style:text-underline-width="auto" style:text-underline-color="font-color"/>
    </style:style>
    <style:style style:name="CharStyle4" style:family="text" style:parent-style-name="DefaultFontStyle">
      <style:text-properties style:text-line-through-style="none" style:text-line-through-type="none" style:font-name="Times New Roman" fo:font-family="'Times New Roman'" fo:font-size="6pt" fo:font-style="normal" style:text-underline-style="none" fo:font-weight="normal" style:font-name-asian="Times New Roman" style:font-family-asian="'Times New Roman'" style:font-size-asian="6pt" style:font-style-asian="normal" style:font-weight-asian="normal" style:font-name-complex="Times New Roman" style:font-family-complex="'Times New Roman'" style:font-size-complex="6pt" style:font-style-complex="normal" style:font-weight-complex="normal"/>
    </style:style>
    <style:style style:name="CharStyle5" style:family="text" style:parent-style-name="CharStyle4">
      <style:text-properties fo:color="#000000" style:text-position="0% 100%" fo:letter-spacing="normal" fo:language="pl" fo:country="none" style:language-asian="pl" style:country-asian="none" style:language-complex="pl" style:country-complex="none" style:text-scale="100%"/>
    </style:style>
    <style:style style:name="CharStyle7" style:family="text" style:parent-style-name="DefaultFontStyle">
      <style:text-properties style:text-line-through-style="none" style:text-line-through-type="none" style:font-name="Times New Roman" fo:font-family="'Times New Roman'" fo:font-size="7.5pt" fo:font-style="normal" style:text-underline-style="none" fo:font-weight="normal" style:font-name-asian="Times New Roman" style:font-family-asian="'Times New Roman'" style:font-size-asian="7.5pt" style:font-style-asian="normal" style:font-weight-asian="normal" style:font-name-complex="Times New Roman" style:font-family-complex="'Times New Roman'" style:font-size-complex="7.5pt" style:font-style-complex="normal" style:font-weight-complex="normal"/>
    </style:style>
    <style:style style:name="CharStyle8" style:family="text" style:parent-style-name="CharStyle7">
      <style:text-properties fo:color="#000000" style:text-position="0% 100%" fo:letter-spacing="normal" fo:language="pl" fo:country="none" style:language-asian="pl" style:country-asian="none" style:language-complex="pl" style:country-complex="none" style:text-scale="100%"/>
    </style:style>
    <style:style style:name="CharStyle10" style:family="text" style:parent-style-name="DefaultFontStyle">
      <style:text-properties style:text-line-through-style="none" style:text-line-through-type="none" style:font-name="Arial Narrow" fo:font-family="'Arial Narrow'" fo:font-size="7.5pt" fo:font-style="normal" style:text-underline-style="none" fo:font-weight="normal" style:font-name-asian="Arial Narrow" style:font-family-asian="'Arial Narrow'" style:font-size-asian="7.5pt" style:font-style-asian="normal" style:font-weight-asian="normal" style:font-name-complex="Arial Narrow" style:font-family-complex="'Arial Narrow'" style:font-size-complex="7.5pt" style:font-style-complex="normal" style:font-weight-complex="normal"/>
    </style:style>
    <style:style style:name="CharStyle11" style:family="text" style:parent-style-name="CharStyle10">
      <style:text-properties fo:color="#ffffff" style:text-position="0% 100%" fo:letter-spacing="normal" fo:language="en" fo:country="US" style:language-asian="en" style:country-asian="US" style:language-complex="en" style:country-complex="US" style:text-scale="100%"/>
    </style:style>
    <style:style style:name="CharStyle13" style:family="text" style:parent-style-name="DefaultFontStyle">
      <style:text-properties style:text-line-through-style="none" style:text-line-through-type="none" style:font-name="Arial Narrow" fo:font-family="'Arial Narrow'" fo:font-size="6pt" fo:font-style="normal" style:text-underline-style="none" fo:font-weight="normal" style:font-name-asian="Arial Narrow" style:font-family-asian="'Arial Narrow'" style:font-size-asian="6pt" style:font-style-asian="normal" style:font-weight-asian="normal" style:font-name-complex="Arial Narrow" style:font-family-complex="'Arial Narrow'" style:font-size-complex="6pt" style:font-style-complex="normal" style:font-weight-complex="normal"/>
    </style:style>
    <style:style style:name="CharStyle14" style:family="text" style:parent-style-name="CharStyle13">
      <style:text-properties fo:color="#000000" style:text-position="0% 100%" fo:font-size="10.5pt" fo:letter-spacing="normal" fo:language="pl" fo:country="none" style:font-size-asian="10.5pt" style:language-asian="pl" style:country-asian="none" style:font-size-complex="10.5pt" style:language-complex="pl" style:country-complex="none" style:text-scale="100%"/>
    </style:style>
    <style:style style:name="CharStyle15" style:family="text" style:parent-style-name="CharStyle13">
      <style:text-properties fo:color="#000000" style:text-position="0% 100%" style:font-name="Times New Roman" fo:font-family="'Times New Roman'" fo:font-size="8.5pt" fo:letter-spacing="0.035cm" fo:language="en" fo:country="US" fo:font-weight="bold" style:font-name-asian="Times New Roman" style:font-family-asian="'Times New Roman'" style:font-size-asian="8.5pt" style:language-asian="en" style:country-asian="US" style:font-weight-asian="bold" style:font-name-complex="Times New Roman" style:font-family-complex="'Times New Roman'" style:font-size-complex="8.5pt" style:language-complex="en" style:country-complex="US" style:font-weight-complex="bold" style:text-scale="100%"/>
    </style:style>
    <style:style style:name="CharStyle17" style:family="text" style:parent-style-name="DefaultFontStyle">
      <style:text-properties style:text-line-through-style="none" style:text-line-through-type="none" style:font-name="Times New Roman" fo:font-family="'Times New Roman'" fo:font-size="7.5pt" fo:font-style="normal" style:text-underline-style="none" fo:font-weight="normal" style:font-name-asian="Times New Roman" style:font-family-asian="'Times New Roman'" style:font-size-asian="7.5pt" style:font-style-asian="normal" style:font-weight-asian="normal" style:font-name-complex="Times New Roman" style:font-family-complex="'Times New Roman'" style:font-size-complex="7.5pt" style:font-style-complex="normal" style:font-weight-complex="normal"/>
    </style:style>
    <style:style style:name="CharStyle18" style:family="text" style:parent-style-name="CharStyle17">
      <style:text-properties fo:color="#000000" style:text-position="0% 100%" style:font-name="Arial Narrow" fo:font-family="'Arial Narrow'" fo:font-size="8pt" fo:letter-spacing="normal" fo:language="pl" fo:country="none" fo:font-weight="bold" style:font-name-asian="Arial Narrow" style:font-family-asian="'Arial Narrow'" style:font-size-asian="8pt" style:language-asian="pl" style:country-asian="none" style:font-weight-asian="bold" style:font-name-complex="Arial Narrow" style:font-family-complex="'Arial Narrow'" style:font-size-complex="8pt" style:language-complex="pl" style:country-complex="none" style:font-weight-complex="bold" style:text-scale="100%"/>
    </style:style>
    <style:style style:name="CharStyle19" style:family="text" style:parent-style-name="CharStyle17">
      <style:text-properties fo:color="#000000" style:text-position="0% 100%" fo:letter-spacing="normal" fo:language="en" fo:country="US" style:language-asian="en" style:country-asian="US" style:language-complex="en" style:country-complex="US" style:text-scale="100%"/>
    </style:style>
    <style:style style:name="CharStyle20" style:family="text" style:parent-style-name="CharStyle17">
      <style:text-properties fo:color="#000000" style:text-position="0% 100%" style:font-name="Arial Narrow" fo:font-family="'Arial Narrow'" fo:font-size="16pt" fo:letter-spacing="normal" fo:language="pl" fo:country="none" fo:font-weight="bold" style:font-name-asian="Arial Narrow" style:font-family-asian="'Arial Narrow'" style:font-size-asian="16pt" style:language-asian="pl" style:country-asian="none" style:font-weight-asian="bold" style:font-name-complex="Arial Narrow" style:font-family-complex="'Arial Narrow'" style:font-size-complex="16pt" style:language-complex="pl" style:country-complex="none" style:font-weight-complex="bold" style:text-scale="100%"/>
    </style:style>
    <style:style style:name="CharStyle21" style:family="text" style:parent-style-name="CharStyle17">
      <style:text-properties fo:color="#000000" style:text-position="0% 100%" style:font-name="Arial Narrow" fo:font-family="'Arial Narrow'" fo:font-size="16pt" fo:letter-spacing="normal" fo:language="en" fo:country="US" style:font-name-asian="Arial Narrow" style:font-family-asian="'Arial Narrow'" style:font-size-asian="16pt" style:language-asian="en" style:country-asian="US" style:font-name-complex="Arial Narrow" style:font-family-complex="'Arial Narrow'" style:font-size-complex="16pt" style:language-complex="en" style:country-complex="US" style:text-scale="100%"/>
    </style:style>
    <style:style style:name="CharStyle22" style:family="text" style:parent-style-name="CharStyle17">
      <style:text-properties fo:color="#000000" style:text-position="0% 100%" style:font-name="Arial Narrow" fo:font-family="'Arial Narrow'" fo:font-size="9.5pt" fo:letter-spacing="normal" fo:language="en" fo:country="US" fo:font-weight="bold" style:font-name-asian="Arial Narrow" style:font-family-asian="'Arial Narrow'" style:font-size-asian="9.5pt" style:language-asian="en" style:country-asian="US" style:font-weight-asian="bold" style:font-name-complex="Arial Narrow" style:font-family-complex="'Arial Narrow'" style:font-size-complex="9.5pt" style:language-complex="en" style:country-complex="US" style:font-weight-complex="bold" style:text-scale="100%"/>
    </style:style>
    <style:style style:name="CharStyle23" style:family="text" style:parent-style-name="CharStyle17">
      <style:text-properties fo:color="#000000" style:text-position="0% 100%" style:font-name="Arial Narrow" fo:font-family="'Arial Narrow'" fo:font-size="8pt" fo:letter-spacing="normal" fo:language="pl" fo:country="none" style:font-name-asian="Arial Narrow" style:font-family-asian="'Arial Narrow'" style:font-size-asian="8pt" style:language-asian="pl" style:country-asian="none" style:font-name-complex="Arial Narrow" style:font-family-complex="'Arial Narrow'" style:font-size-complex="8pt" style:language-complex="pl" style:country-complex="none" style:text-scale="100%"/>
    </style:style>
    <style:style style:name="CharStyle24" style:family="text" style:parent-style-name="CharStyle17">
      <style:text-properties fo:color="#000000" style:text-position="0% 100%" style:font-name="Arial Narrow" fo:font-family="'Arial Narrow'" fo:font-size="13pt" fo:letter-spacing="normal" fo:language="pl" fo:country="none" fo:font-weight="bold" style:font-name-asian="Arial Narrow" style:font-family-asian="'Arial Narrow'" style:font-size-asian="13pt" style:language-asian="pl" style:country-asian="none" style:font-weight-asian="bold" style:font-name-complex="Arial Narrow" style:font-family-complex="'Arial Narrow'" style:font-size-complex="13pt" style:language-complex="pl" style:country-complex="none" style:font-weight-complex="bold" style:text-scale="100%"/>
    </style:style>
    <style:style style:name="CharStyle26" style:family="text" style:parent-style-name="DefaultFontStyle">
      <style:text-properties style:text-line-through-style="none" style:text-line-through-type="none" style:font-name="Arial Narrow" fo:font-family="'Arial Narrow'" fo:font-size="8pt" fo:font-style="normal" style:text-underline-style="none" fo:font-weight="normal" style:font-name-asian="Arial Narrow" style:font-family-asian="'Arial Narrow'" style:font-size-asian="8pt" style:font-style-asian="normal" style:font-weight-asian="normal" style:font-name-complex="Arial Narrow" style:font-family-complex="'Arial Narrow'" style:font-size-complex="8pt" style:font-style-complex="normal" style:font-weight-complex="normal"/>
    </style:style>
    <style:style style:name="CharStyle27" style:family="text" style:parent-style-name="CharStyle26">
      <style:text-properties fo:color="#000000" style:text-position="0% 100%" fo:letter-spacing="normal" fo:language="pl" fo:country="none" style:language-asian="pl" style:country-asian="none" style:language-complex="pl" style:country-complex="none" style:text-scale="100%"/>
    </style:style>
    <style:style style:name="CharStyle28" style:family="text" style:parent-style-name="CharStyle26">
      <style:text-properties fo:color="#000000" style:text-position="0% 100%" fo:font-size="9.5pt" fo:letter-spacing="normal" fo:language="pl" fo:country="none" fo:font-weight="bold" style:font-size-asian="9.5pt" style:language-asian="pl" style:country-asian="none" style:font-weight-asian="bold" style:font-size-complex="9.5pt" style:language-complex="pl" style:country-complex="none" style:font-weight-complex="bold" style:text-scale="100%"/>
    </style:style>
    <style:style style:name="CharStyle29" style:family="text" style:parent-style-name="CharStyle13">
      <style:text-properties fo:color="#000000" style:text-position="0% 100%" fo:letter-spacing="normal" fo:language="pl" fo:country="none" style:language-asian="pl" style:country-asian="none" style:language-complex="pl" style:country-complex="none" style:text-scale="100%"/>
    </style:style>
    <style:style style:name="CharStyle31" style:family="text" style:parent-style-name="DefaultFontStyle">
      <style:text-properties style:text-line-through-style="none" style:text-line-through-type="none" style:font-name="Arial Narrow" fo:font-family="'Arial Narrow'" fo:font-size="7.5pt" fo:font-style="normal" style:text-underline-style="none" fo:font-weight="bold" style:font-name-asian="Arial Narrow" style:font-family-asian="'Arial Narrow'" style:font-size-asian="7.5pt" style:font-style-asian="normal" style:font-weight-asian="bold" style:font-name-complex="Arial Narrow" style:font-family-complex="'Arial Narrow'" style:font-size-complex="7.5pt" style:font-style-complex="normal" style:font-weight-complex="bold"/>
    </style:style>
    <style:style style:name="CharStyle32" style:family="text" style:parent-style-name="CharStyle31">
      <style:text-properties fo:font-variant="small-caps" fo:color="#000000" style:text-position="0% 100%" fo:letter-spacing="normal" fo:language="pl" fo:country="none" style:text-underline-style="solid" style:text-underline-width="auto" style:text-underline-color="font-color" style:language-asian="pl" style:country-asian="none" style:language-complex="pl" style:country-complex="none" style:text-scale="100%"/>
    </style:style>
    <style:style style:name="CharStyle33" style:family="text" style:parent-style-name="CharStyle17">
      <style:text-properties fo:color="#000000" style:text-position="0% 100%" fo:letter-spacing="normal" fo:language="pl" fo:country="none" style:language-asian="pl" style:country-asian="none" style:language-complex="pl" style:country-complex="none" style:text-scale="100%"/>
    </style:style>
    <style:style style:name="CharStyle34" style:family="text" style:parent-style-name="CharStyle31">
      <style:text-properties fo:font-variant="small-caps" fo:color="#000000" style:text-position="0% 100%" fo:letter-spacing="normal" fo:language="pl" fo:country="none" style:language-asian="pl" style:country-asian="none" style:language-complex="pl" style:country-complex="none" style:text-scale="100%"/>
    </style:style>
    <style:style style:name="CharStyle35" style:family="text" style:parent-style-name="CharStyle31">
      <style:text-properties fo:color="#000000" style:text-position="0% 100%" fo:letter-spacing="normal" fo:language="pl" fo:country="none" style:language-asian="pl" style:country-asian="none" style:language-complex="pl" style:country-complex="none" style:text-scale="100%"/>
    </style:style>
    <style:style style:name="CharStyle36" style:family="text" style:parent-style-name="CharStyle31">
      <style:text-properties fo:color="#000000" style:text-position="0% 100%" fo:letter-spacing="normal" fo:language="pl" fo:country="none" style:text-underline-style="solid" style:text-underline-width="auto" style:text-underline-color="font-color" style:language-asian="pl" style:country-asian="none" style:language-complex="pl" style:country-complex="none" style:text-scale="100%"/>
    </style:style>
    <style:style style:name="CharStyle37" style:family="text" style:parent-style-name="CharStyle17">
      <style:text-properties fo:color="#000000" style:text-position="0% 100%" fo:letter-spacing="normal" fo:language="en" fo:country="US" fo:font-style="italic" style:language-asian="en" style:country-asian="US" style:font-style-asian="italic" style:language-complex="en" style:country-complex="US" style:font-style-complex="italic" style:text-scale="100%"/>
    </style:style>
    <style:style style:name="CharStyle39" style:family="text" style:parent-style-name="DefaultFontStyle">
      <style:text-properties style:text-line-through-style="none" style:text-line-through-type="none" style:font-name="Arial Narrow" fo:font-family="'Arial Narrow'" fo:font-size="7.5pt" fo:font-style="normal" style:text-underline-style="none" fo:font-weight="bold" style:font-name-asian="Arial Narrow" style:font-family-asian="'Arial Narrow'" style:font-size-asian="7.5pt" style:font-style-asian="normal" style:font-weight-asian="bold" style:font-name-complex="Arial Narrow" style:font-family-complex="'Arial Narrow'" style:font-size-complex="7.5pt" style:font-style-complex="normal" style:font-weight-complex="bold"/>
    </style:style>
    <style:style style:name="CharStyle40" style:family="text" style:parent-style-name="CharStyle39">
      <style:text-properties fo:font-variant="small-caps" fo:color="#000000" style:text-position="0% 100%" fo:letter-spacing="normal" fo:language="pl" fo:country="none" style:language-asian="pl" style:country-asian="none" style:language-complex="pl" style:country-complex="none" style:text-scale="100%"/>
    </style:style>
    <style:style style:name="CharStyle41" style:family="text" style:parent-style-name="CharStyle10">
      <style:text-properties fo:color="#000000" style:text-position="0% 100%" fo:letter-spacing="normal" fo:language="pl" fo:country="none" fo:font-weight="bold" style:language-asian="pl" style:country-asian="none" style:font-weight-asian="bold" style:language-complex="pl" style:country-complex="none" style:font-weight-complex="bold" style:text-scale="100%"/>
    </style:style>
    <style:style style:name="CharStyle42" style:family="text" style:parent-style-name="CharStyle10">
      <style:text-properties fo:color="#000000" style:text-position="0% 100%" fo:letter-spacing="normal" fo:language="pl" fo:country="none" style:language-asian="pl" style:country-asian="none" style:language-complex="pl" style:country-complex="none" style:text-scale="100%"/>
    </style:style>
    <style:style style:name="CharStyle44" style:family="text" style:parent-style-name="DefaultFontStyle">
      <style:text-properties style:text-line-through-style="none" style:text-line-through-type="none" style:font-name="Arial Narrow" fo:font-family="'Arial Narrow'" fo:font-size="7.5pt" fo:font-style="normal" style:text-underline-style="none" fo:font-weight="normal" style:font-name-asian="Arial Narrow" style:font-family-asian="'Arial Narrow'" style:font-size-asian="7.5pt" style:font-style-asian="normal" style:font-weight-asian="normal" style:font-name-complex="Arial Narrow" style:font-family-complex="'Arial Narrow'" style:font-size-complex="7.5pt" style:font-style-complex="normal" style:font-weight-complex="normal"/>
    </style:style>
    <style:style style:name="CharStyle45" style:family="text" style:parent-style-name="CharStyle44">
      <style:text-properties fo:color="#000000" style:text-position="0% 100%" fo:letter-spacing="normal" fo:language="pl" fo:country="none" fo:font-weight="bold" style:language-asian="pl" style:country-asian="none" style:font-weight-asian="bold" style:language-complex="pl" style:country-complex="none" style:font-weight-complex="bold" style:text-scale="100%"/>
    </style:style>
    <style:style style:name="CharStyle46" style:family="text" style:parent-style-name="CharStyle44">
      <style:text-properties fo:color="#000000" style:text-position="0% 100%" fo:letter-spacing="normal" fo:language="pl" fo:country="none" style:language-asian="pl" style:country-asian="none" style:language-complex="pl" style:country-complex="none" style:text-scale="100%"/>
    </style:style>
    <style:style style:name="CharStyle47" style:family="text" style:parent-style-name="CharStyle17">
      <style:text-properties fo:font-variant="small-caps" fo:color="#000000" style:text-position="0% 100%" fo:letter-spacing="normal" fo:language="pl" fo:country="none" style:language-asian="pl" style:country-asian="none" style:language-complex="pl" style:country-complex="none" style:text-scale="100%"/>
    </style:style>
    <style:style style:name="CharStyle49" style:family="text" style:parent-style-name="DefaultFontStyle">
      <style:text-properties style:text-line-through-style="none" style:text-line-through-type="none" style:font-name="Times New Roman" fo:font-family="'Times New Roman'" fo:font-size="6pt" fo:font-style="normal" style:text-underline-style="none" fo:font-weight="normal" style:font-name-asian="Times New Roman" style:font-family-asian="'Times New Roman'" style:font-size-asian="6pt" style:font-style-asian="normal" style:font-weight-asian="normal" style:font-name-complex="Times New Roman" style:font-family-complex="'Times New Roman'" style:font-size-complex="6pt" style:font-style-complex="normal" style:font-weight-complex="normal"/>
    </style:style>
    <style:style style:name="CharStyle50" style:family="text" style:parent-style-name="CharStyle49">
      <style:text-properties fo:color="#000000" style:text-position="0% 100%" fo:letter-spacing="normal" fo:language="en" fo:country="US" style:language-asian="en" style:country-asian="US" style:language-complex="en" style:country-complex="US" style:text-scale="100%"/>
    </style:style>
    <style:style style:name="CharStyle51" style:family="text" style:parent-style-name="CharStyle49">
      <style:text-properties fo:color="#000000" style:text-position="0% 100%" fo:letter-spacing="normal" fo:language="en" fo:country="US" fo:font-weight="bold" style:language-asian="en" style:country-asian="US" style:font-weight-asian="bold" style:language-complex="en" style:country-complex="US" style:font-weight-complex="bold" style:text-scale="100%"/>
    </style:style>
    <style:style style:name="CharStyle52" style:family="text" style:parent-style-name="CharStyle49">
      <style:text-properties fo:color="#000000" style:text-position="0% 100%" style:font-name="Tahoma" fo:font-family="Tahoma" fo:font-size="4.5pt" fo:letter-spacing="normal" fo:language="en" fo:country="US" style:font-name-asian="Tahoma" style:font-family-asian="Tahoma" style:font-size-asian="4.5pt" style:language-asian="en" style:country-asian="US" style:font-name-complex="Tahoma" style:font-family-complex="Tahoma" style:font-size-complex="4.5pt" style:language-complex="en" style:country-complex="US" style:text-scale="100%"/>
    </style:style>
    <style:style style:name="CharStyle53" style:family="text" style:parent-style-name="CharStyle49">
      <style:text-properties fo:color="#000000" style:text-position="0% 100%" fo:letter-spacing="normal" fo:language="en" fo:country="US" fo:font-style="italic" style:language-asian="en" style:country-asian="US" style:font-style-asian="italic" style:language-complex="en" style:country-complex="US" style:font-style-complex="italic" style:text-scale="100%"/>
    </style:style>
    <style:style style:name="CharStyle54" style:family="text" style:parent-style-name="CharStyle49">
      <style:text-properties fo:font-variant="small-caps" fo:color="#000000" style:text-position="0% 100%" fo:letter-spacing="normal" fo:language="en" fo:country="US" style:language-asian="en" style:country-asian="US" style:language-complex="en" style:country-complex="US" style:text-scale="100%"/>
    </style:style>
    <style:style style:name="CharStyle55" style:family="text" style:parent-style-name="CharStyle49">
      <style:text-properties fo:color="#000000" style:text-position="0% 100%" fo:letter-spacing="normal" fo:language="en" fo:country="US" fo:font-weight="bold" style:language-asian="en" style:country-asian="US" style:font-weight-asian="bold" style:language-complex="en" style:country-complex="US" style:font-weight-complex="bold" style:text-scale="100%"/>
    </style:style>
    <style:style style:name="CharStyle56" style:family="text" style:parent-style-name="CharStyle49">
      <style:text-properties fo:color="#000000" style:text-position="0% 100%" fo:letter-spacing="normal" fo:language="en" fo:country="US" fo:font-style="italic" style:language-asian="en" style:country-asian="US" style:font-style-asian="italic" style:language-complex="en" style:country-complex="US" style:font-style-complex="italic" style:text-scale="100%"/>
    </style:style>
    <style:style style:name="FootnoteNumberInBody" style:family="text" style:parent-style-name="DefaultFontStyle">
      <style:text-properties fo:color="#252324" style:text-line-through-style="none" style:text-line-through-type="none" style:text-position="25% 58%" style:font-name="Times New Roman" fo:font-family="'Times New Roman'" fo:font-size="6pt" fo:letter-spacing="normal" fo:language="pl" fo:country="none" fo:font-style="normal" style:text-underline-style="none" fo:font-weight="normal" style:font-name-asian="Times New Roman" style:font-family-asian="'Times New Roman'" style:font-size-asian="6pt" style:language-asian="pl" style:country-asian="none" style:font-style-asian="normal" style:font-weight-asian="normal" style:font-name-complex="Times New Roman" style:font-family-complex="'Times New Roman'" style:font-size-complex="6pt" style:language-complex="pl" style:country-complex="none" style:font-style-complex="normal" style:font-weight-complex="normal" style:text-scale="100%"/>
    </style:style>
    <style:style style:name="Footnote_20_anchor" style:display-name="Footnote anchor" style:family="text">
      <style:text-properties style:text-position="super 58%"/>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Frame" style:family="graphic"/>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NumberInBody"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Header" style:master-page-name="">
      <style:paragraph-properties style:page-number="auto"/>
      <style:text-properties fo:font-size="1pt" style:font-size-asian="1pt" style:font-size-complex="1pt"/>
    </style:style>
    <style:style style:name="MP2" style:family="paragraph" style:parent-style-name="Nagłówek_20_lub_20_stopka" style:master-page-name="">
      <style:paragraph-properties fo:margin-left="0cm" fo:margin-right="0cm" fo:margin-top="0cm" fo:margin-bottom="0cm" loext:contextual-spacing="false" fo:line-height="100%" fo:text-align="start" style:justify-single-word="false" fo:text-indent="0cm" style:auto-text-indent="false" style:page-number="auto">
        <style:tab-stops>
          <style:tab-stop style:position="15.621cm" style:type="right"/>
        </style:tab-stops>
      </style:paragraph-properties>
    </style:style>
    <style:style style:name="MP3" style:family="paragraph" style:parent-style-name="Footer" style:master-page-name="">
      <style:paragraph-properties style:page-number="auto"/>
      <style:text-properties fo:font-size="1pt" style:font-size-asian="1pt" style:font-size-complex="1pt"/>
    </style:style>
    <style:style style:name="MP4" style:family="paragraph" style:parent-style-name="Nagłówek_20_lub_20_stopka" style:master-page-name="">
      <style:paragraph-properties fo:margin-left="0cm" fo:margin-right="0cm" fo:margin-top="0cm" fo:margin-bottom="0cm" loext:contextual-spacing="false" fo:line-height="100%" fo:text-align="start" style:justify-single-word="false" fo:text-indent="0cm" style:auto-text-indent="false" style:page-number="auto"/>
    </style:style>
    <style:style style:name="MT1" style:family="text"/>
    <style:style style:name="MT2" style:family="text">
      <style:text-properties fo:color="#000000" fo:language="en" fo:country="US" style:language-asian="en" style:country-asian="US" style:language-complex="en" style:country-complex="US"/>
    </style:style>
    <style:style style:name="Mfr1" style:family="graphic" style:parent-style-name="Frame">
      <style:graphic-properties fo:margin-left="0.101cm" fo:margin-right="0.101cm" fo:margin-top="0cm" fo:margin-bottom="0cm" style:wrap="run-through" style:number-wrapped-paragraphs="no-limit" style:vertical-pos="from-top" style:vertical-rel="page" style:horizontal-pos="from-left" style:horizontal-rel="page" fo:background-color="#ffffff" style:background-transparency="100%" draw:fill="solid" draw:fill-color="#ffffff" draw:opacity="0%" fo:padding="0cm" fo:border="none" style:flow-with-text="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usage="mirrored">
      <style:page-layout-properties fo:page-width="21.006cm" fo:page-height="29.7cm" style:num-format="1" style:print-orientation="portrait" fo:margin-top="0cm" fo:margin-bottom="0cm" fo:margin-left="2.517cm" fo:margin-right="2.365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header-footer-properties fo:min-height="2.702cm" fo:margin-left="0cm" fo:margin-right="0cm" fo:margin-bottom="0cm"/>
      </style:header-style>
      <style:footer-style>
        <style:header-footer-properties fo:min-height="2.983cm" fo:margin-left="0cm" fo:margin-right="0cm" fo:margin-top="2.983cm"/>
      </style:footer-style>
    </style:page-layout>
    <style:page-layout style:name="Mpm3">
      <style:page-layout-properties fo:page-width="21.006cm" fo:page-height="29.7cm" style:num-format="1" style:print-orientation="portrait" fo:margin-top="0cm" fo:margin-bottom="0cm" fo:margin-left="2.408cm" fo:margin-right="2.577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header-footer-properties fo:min-height="3.122cm" fo:margin-left="0cm" fo:margin-right="0cm" fo:margin-bottom="0cm"/>
      </style:header-style>
      <style:footer-style>
        <style:header-footer-properties fo:min-height="3.122cm" fo:margin-left="0cm" fo:margin-right="0cm" fo:margin-top="3.122cm"/>
      </style:footer-style>
    </style:page-layout>
    <style:page-layout style:name="Mpm4">
      <style:page-layout-properties fo:page-width="21.006cm" fo:page-height="29.7cm" style:num-format="1" style:print-orientation="portrait" fo:margin-top="0cm" fo:margin-bottom="0cm" fo:margin-left="2.492cm" fo:margin-right="2.49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header-footer-properties fo:min-height="3.537cm" fo:margin-left="0cm" fo:margin-right="0cm" fo:margin-bottom="0cm"/>
      </style:header-style>
      <style:footer-style>
        <style:header-footer-properties fo:min-height="3.113cm" fo:margin-left="0cm" fo:margin-right="0cm" fo:margin-top="3.113cm"/>
      </style:footer-style>
    </style:page-layout>
    <style:page-layout style:name="Mpm5">
      <style:page-layout-properties fo:page-width="21.006cm" fo:page-height="29.7cm" style:num-format="1" style:print-orientation="portrait" fo:margin-top="0cm" fo:margin-bottom="0cm" fo:margin-left="2.494cm" fo:margin-right="2.494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header-footer-properties fo:min-height="3.078cm" fo:margin-left="0cm" fo:margin-right="0cm" fo:margin-bottom="0cm"/>
      </style:header-style>
      <style:footer-style>
        <style:header-footer-properties fo:min-height="3.087cm" fo:margin-left="0cm" fo:margin-right="0cm" fo:margin-top="3.087cm"/>
      </style:footer-style>
    </style:page-layout>
    <style:page-layout style:name="Mpm6">
      <style:page-layout-properties fo:page-width="25cm" fo:page-height="29.7cm" style:num-format="1" style:print-orientation="portrait" fo:margin-top="0cm" fo:margin-bottom="0cm" fo:margin-left="2.401cm" fo:margin-right="2.588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header-footer-properties fo:min-height="3.279cm" fo:margin-left="0cm" fo:margin-right="0cm" fo:margin-bottom="0cm"/>
      </style:header-style>
      <style:footer-style>
        <style:header-footer-properties fo:min-height="3.134cm" fo:margin-left="0cm" fo:margin-right="0cm" fo:margin-top="3.134cm"/>
      </style:footer-style>
    </style:page-layout>
    <style:page-layout style:name="Mpm7">
      <style:page-layout-properties fo:page-width="21.006cm" fo:page-height="29.7cm" style:num-format="1" style:print-orientation="portrait"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header-footer-properties fo:min-height="3.119cm" fo:margin-left="0cm" fo:margin-right="0cm" fo:margin-bottom="0cm"/>
      </style:header-style>
      <style:footer-style>
        <style:header-footer-properties fo:min-height="3.212cm" fo:margin-left="0cm" fo:margin-right="0cm" fo:margin-top="3.212cm"/>
      </style:footer-style>
    </style:page-layout>
  </office:automatic-styles>
  <office:master-styles>
    <style:master-page style:name="Standard" style:page-layout-name="Mpm1"/>
    <style:master-page style:name="PageStyle0" style:page-layout-name="Mpm2">
      <style:header>
        <text:p text:style-name="MP1"><draw:frame draw:style-name="Mfr1" draw:name="Ramka1" text:anchor-type="paragraph" svg:x="2.45cm" svg:y="2.898cm" draw:z-index="0"><draw:text-box fo:min-height="0.423cm" fo:min-width="15.621cm"><text:p text:style-name="MP2"><text:span text:style-name="CharStyle14">Postępy Hig </text:span><text:span text:style-name="CharStyle14"><text:span text:style-name="MT2">Med </text:span></text:span><text:span text:style-name="CharStyle14">Dosw </text:span><text:span text:style-name="CharStyle14"><text:span text:style-name="MT2">(online), </text:span></text:span><text:span text:style-name="CharStyle14">2004; 58:140-149<text:tab/></text:span><text:span text:style-name="CharStyle15">www.phmd.pl</text:span></text:p></draw:text-box></draw:frame></text:p>
      </style:header>
      <style:header-left>
        <text:p text:style-name="MP1"><draw:frame draw:style-name="Mfr1" draw:name="1" text:anchor-type="paragraph" svg:x="2.45cm" svg:y="2.898cm" draw:z-index="0"><draw:text-box fo:min-height="0.423cm" fo:min-width="15.621cm"><text:p text:style-name="MP2"><text:span text:style-name="CharStyle14">Postępy Hig </text:span><text:span text:style-name="CharStyle14"><text:span text:style-name="MT2">Med </text:span></text:span><text:span text:style-name="CharStyle14">Dosw </text:span><text:span text:style-name="CharStyle14"><text:span text:style-name="MT2">(online), </text:span></text:span><text:span text:style-name="CharStyle14">2004; 58:140-149<text:tab/></text:span><text:span text:style-name="CharStyle15">www.phmd.pl</text:span></text:p></draw:text-box></draw:frame></text:p>
      </style:header-left>
      <style:footer>
        <text:p text:style-name="MP3"><draw:frame draw:style-name="Mfr1" draw:name="2" text:anchor-type="paragraph" svg:x="2.475cm" svg:y="27.257cm" draw:z-index="1"><draw:text-box fo:min-height="0.296cm" fo:min-width="0.568cm"><text:p text:style-name="MP4"><text:page-number text:select-page="current">140</text:page-number></text:p></draw:text-box></draw:frame></text:p>
      </style:footer>
      <style:footer-left>
        <text:p text:style-name="MP3"><draw:frame draw:style-name="Mfr1" draw:name="3" text:anchor-type="paragraph" svg:x="2.475cm" svg:y="27.257cm" draw:z-index="0"><draw:text-box fo:min-height="0.296cm" fo:min-width="0.568cm"><text:p text:style-name="MP4"><text:page-number text:select-page="current">0</text:page-number></text:p></draw:text-box></draw:frame></text:p>
      </style:footer-left>
    </style:master-page>
    <style:master-page style:name="PageStyle1" style:page-layout-name="Mpm2">
      <style:header>
        <text:p text:style-name="MP1"><draw:frame draw:style-name="Mfr1" draw:name="4" text:anchor-type="paragraph" svg:x="14.473cm" svg:y="2.147cm" draw:z-index="0"><draw:text-box fo:min-height="0.245cm" fo:min-width="3.903cm"><text:p text:style-name="MP4"><text:span text:style-name="CharStyle29">Zagrodzki P. - Selen, a układ odpornościowy</text:span></text:p></draw:text-box></draw:frame></text:p>
      </style:header>
      <style:header-left>
        <text:p text:style-name="MP1"><draw:frame draw:style-name="Mfr1" draw:name="5" text:anchor-type="paragraph" svg:x="2.441cm" svg:y="2.251cm" draw:z-index="2"><draw:text-box fo:min-height="0.245cm" fo:min-width="4.962cm"><text:p text:style-name="MP4"><text:span text:style-name="CharStyle29">Postępy Hig </text:span><text:span text:style-name="CharStyle29"><text:span text:style-name="MT2">Med </text:span></text:span><text:span text:style-name="CharStyle29">Dosw </text:span><text:span text:style-name="CharStyle29"><text:span text:style-name="MT2">(online), </text:span></text:span><text:span text:style-name="CharStyle29">2004; tom 58:140-149</text:span></text:p></draw:text-box></draw:frame></text:p>
      </style:header-left>
      <style:footer>
        <text:p text:style-name="MP3"><draw:frame draw:style-name="Mfr1" draw:name="6" text:anchor-type="paragraph" svg:x="17.784cm" svg:y="27.047cm" draw:z-index="0"><draw:text-box fo:min-height="0.288cm" fo:min-width="0.55cm"><text:p text:style-name="MP4"><text:page-number text:select-page="current">142</text:page-number></text:p></draw:text-box></draw:frame></text:p>
      </style:footer>
      <style:footer-left>
        <text:p text:style-name="MP3"><draw:frame draw:style-name="Mfr1" draw:name="7" text:anchor-type="paragraph" svg:x="2.475cm" svg:y="27.152cm" draw:z-index="5"><draw:text-box fo:min-height="0.288cm" fo:min-width="0.559cm"><text:p text:style-name="MP4"><text:page-number text:select-page="current">141</text:page-number></text:p></draw:text-box></draw:frame></text:p>
      </style:footer-left>
    </style:master-page>
    <style:master-page style:name="PageStyle2" style:page-layout-name="Mpm3">
      <style:header>
        <text:p text:style-name="MP1"><draw:frame draw:style-name="Mfr1" draw:name="8" text:anchor-type="paragraph" svg:x="14.473cm" svg:y="2.147cm" draw:z-index="11"><draw:text-box fo:min-height="0.245cm" fo:min-width="3.903cm"><text:p text:style-name="MP4"><text:span text:style-name="CharStyle29">Zagrodzki P. - Selen, a układ odpornościowy</text:span></text:p></draw:text-box></draw:frame></text:p>
      </style:header>
      <style:header-left>
        <text:p text:style-name="MP1"><draw:frame draw:style-name="Mfr1" draw:name="9" text:anchor-type="paragraph" svg:x="2.441cm" svg:y="2.251cm" draw:z-index="4"><draw:text-box fo:min-height="0.245cm" fo:min-width="4.962cm"><text:p text:style-name="MP4"><text:span text:style-name="CharStyle29">Postępy Hig </text:span><text:span text:style-name="CharStyle29"><text:span text:style-name="MT2">Med </text:span></text:span><text:span text:style-name="CharStyle29">Dosw </text:span><text:span text:style-name="CharStyle29"><text:span text:style-name="MT2">(online), </text:span></text:span><text:span text:style-name="CharStyle29">2004; tom 58:140-149</text:span></text:p></draw:text-box></draw:frame></text:p>
      </style:header-left>
      <style:footer>
        <text:p text:style-name="MP3"><draw:frame draw:style-name="Mfr1" draw:name="10" text:anchor-type="paragraph" svg:x="17.784cm" svg:y="27.047cm" draw:z-index="14"><draw:text-box fo:min-height="0.288cm" fo:min-width="0.55cm"><text:p text:style-name="MP4"><text:page-number text:select-page="current">144</text:page-number></text:p></draw:text-box></draw:frame></text:p>
      </style:footer>
      <style:footer-left>
        <text:p text:style-name="MP3"><draw:frame draw:style-name="Mfr1" draw:name="11" text:anchor-type="paragraph" svg:x="2.475cm" svg:y="27.152cm" draw:z-index="8"><draw:text-box fo:min-height="0.288cm" fo:min-width="0.559cm"><text:p text:style-name="MP4"><text:page-number text:select-page="current">145</text:page-number></text:p></draw:text-box></draw:frame></text:p>
      </style:footer-left>
    </style:master-page>
    <style:master-page style:name="PageStyle3" style:page-layout-name="Mpm4">
      <style:header>
        <text:p text:style-name="MP1"><draw:frame draw:style-name="Mfr1" draw:name="12" text:anchor-type="paragraph" svg:x="14.473cm" svg:y="2.147cm" draw:z-index="0"><draw:text-box fo:min-height="0.245cm" fo:min-width="3.903cm"><text:p text:style-name="MP4"><text:span text:style-name="CharStyle29">Zagrodzki P. - Selen, a układ odpornościowy</text:span></text:p></draw:text-box></draw:frame></text:p>
      </style:header>
      <style:header-left>
        <text:p text:style-name="MP1"><draw:frame draw:style-name="Mfr1" draw:name="13" text:anchor-type="paragraph" svg:x="2.441cm" svg:y="2.251cm" draw:z-index="6"><draw:text-box fo:min-height="0.245cm" fo:min-width="4.962cm"><text:p text:style-name="MP4"><text:span text:style-name="CharStyle29">Postępy Hig </text:span><text:span text:style-name="CharStyle29"><text:span text:style-name="MT2">Med </text:span></text:span><text:span text:style-name="CharStyle29">Dosw </text:span><text:span text:style-name="CharStyle29"><text:span text:style-name="MT2">(online), </text:span></text:span><text:span text:style-name="CharStyle29">2004; tom 58:140-149</text:span></text:p></draw:text-box></draw:frame></text:p>
      </style:header-left>
      <style:footer>
        <text:p text:style-name="MP3"><draw:frame draw:style-name="Mfr1" draw:name="14" text:anchor-type="paragraph" svg:x="17.784cm" svg:y="27.047cm" draw:z-index="0"><draw:text-box fo:min-height="0.288cm" fo:min-width="0.55cm"><text:p text:style-name="MP4"><text:page-number text:select-page="current">148</text:page-number></text:p></draw:text-box></draw:frame></text:p>
      </style:footer>
      <style:footer-left>
        <text:p text:style-name="MP3"><draw:frame draw:style-name="Mfr1" draw:name="15" text:anchor-type="paragraph" svg:x="2.475cm" svg:y="27.152cm" draw:z-index="9"><draw:text-box fo:min-height="0.288cm" fo:min-width="0.559cm"><text:p text:style-name="MP4"><text:page-number text:select-page="current">147</text:page-number></text:p></draw:text-box></draw:frame></text:p>
      </style:footer-left>
    </style:master-page>
    <style:master-page style:name="PageStyle4" style:page-layout-name="Mpm5">
      <style:header>
        <text:p text:style-name="MP1"><draw:frame draw:style-name="Mfr1" draw:name="16" text:anchor-type="paragraph" svg:x="14.473cm" svg:y="2.147cm" draw:z-index="10"><draw:text-box fo:min-height="0.245cm" fo:min-width="3.903cm"><text:p text:style-name="MP4"><text:span text:style-name="CharStyle29">Zagrodzki P. - Selen, a układ odpornościowy</text:span></text:p></draw:text-box></draw:frame></text:p>
      </style:header>
      <style:header-left>
        <text:p text:style-name="MP1"><draw:frame draw:style-name="Mfr1" draw:name="17" text:anchor-type="paragraph" svg:x="2.441cm" svg:y="2.251cm" draw:z-index="0"><draw:text-box fo:min-height="0.245cm" fo:min-width="4.962cm"><text:p text:style-name="MP4"><text:span text:style-name="CharStyle29">Postępy Hig </text:span><text:span text:style-name="CharStyle29"><text:span text:style-name="MT2">Med </text:span></text:span><text:span text:style-name="CharStyle29">Dosw </text:span><text:span text:style-name="CharStyle29"><text:span text:style-name="MT2">(online), </text:span></text:span><text:span text:style-name="CharStyle29">2004; tom 58:140-149</text:span></text:p></draw:text-box></draw:frame></text:p>
      </style:header-left>
      <style:footer>
        <text:p text:style-name="MP3"><draw:frame draw:style-name="Mfr1" draw:name="18" text:anchor-type="paragraph" svg:x="17.784cm" svg:y="27.047cm" draw:z-index="13"><draw:text-box fo:min-height="0.288cm" fo:min-width="0.55cm"><text:p text:style-name="MP4"><text:page-number text:select-page="current">150</text:page-number></text:p></draw:text-box></draw:frame></text:p>
      </style:footer>
      <style:footer-left>
        <text:p text:style-name="MP3"><draw:frame draw:style-name="Mfr1" draw:name="19" text:anchor-type="paragraph" svg:x="2.475cm" svg:y="27.152cm" draw:z-index="0"><draw:text-box fo:min-height="0.288cm" fo:min-width="0.559cm"><text:p text:style-name="MP4"><text:page-number text:select-page="current">151</text:page-number></text:p></draw:text-box></draw:frame></text:p>
      </style:footer-left>
    </style:master-page>
    <style:master-page style:name="PageStyle5" style:page-layout-name="Mpm6">
      <style:header>
        <text:p text:style-name="MP1"><draw:frame draw:style-name="Mfr1" draw:name="20" text:anchor-type="paragraph" svg:x="14.473cm" svg:y="2.147cm" draw:z-index="0"><draw:text-box fo:min-height="0.245cm" fo:min-width="3.903cm"><text:p text:style-name="MP4"><text:span text:style-name="CharStyle29">Zagrodzki P. - Selen, a układ odpornościowy</text:span></text:p></draw:text-box></draw:frame></text:p>
      </style:header>
      <style:header-left>
        <text:p text:style-name="MP1"><draw:frame draw:style-name="Mfr1" draw:name="21" text:anchor-type="paragraph" svg:x="2.441cm" svg:y="2.251cm" draw:z-index="12"><draw:text-box fo:min-height="0.245cm" fo:min-width="4.962cm"><text:p text:style-name="MP4"><text:span text:style-name="CharStyle29">Postępy Hig </text:span><text:span text:style-name="CharStyle29"><text:span text:style-name="MT2">Med </text:span></text:span><text:span text:style-name="CharStyle29">Dosw </text:span><text:span text:style-name="CharStyle29"><text:span text:style-name="MT2">(online), </text:span></text:span><text:span text:style-name="CharStyle29">2004; tom 58:140-149</text:span></text:p></draw:text-box></draw:frame></text:p>
      </style:header-left>
      <style:footer>
        <text:p text:style-name="MP3"><draw:frame draw:style-name="Mfr1" draw:name="22" text:anchor-type="paragraph" svg:x="17.784cm" svg:y="27.047cm" draw:z-index="0"><draw:text-box fo:min-height="0.288cm" fo:min-width="0.55cm"><text:p text:style-name="MP4"><text:page-number text:select-page="current">154</text:page-number></text:p></draw:text-box></draw:frame></text:p>
      </style:footer>
      <style:footer-left>
        <text:p text:style-name="MP3"><draw:frame draw:style-name="Mfr1" draw:name="23" text:anchor-type="paragraph" svg:x="2.475cm" svg:y="27.152cm" draw:z-index="16"><draw:text-box fo:min-height="0.288cm" fo:min-width="0.559cm"><text:p text:style-name="MP4"><text:page-number text:select-page="current">153</text:page-number></text:p></draw:text-box></draw:frame></text:p>
      </style:footer-left>
    </style:master-page>
    <style:master-page style:name="PageStyle6" style:page-layout-name="Mpm7">
      <style:header>
        <text:p text:style-name="MP1"><draw:frame draw:style-name="Mfr1" draw:name="24" text:anchor-type="paragraph" svg:x="14.473cm" svg:y="2.147cm" draw:z-index="15"><draw:text-box fo:min-height="0.245cm" fo:min-width="3.903cm"><text:p text:style-name="MP4"><text:span text:style-name="CharStyle29">Zagrodzki P. - Selen, a układ odpornościowy</text:span></text:p></draw:text-box></draw:frame></text:p>
      </style:header>
      <style:header-left>
        <text:p text:style-name="MP1"><draw:frame draw:style-name="Mfr1" draw:name="25" text:anchor-type="paragraph" svg:x="2.441cm" svg:y="2.251cm" draw:z-index="18"><draw:text-box fo:min-height="0.245cm" fo:min-width="4.962cm"><text:p text:style-name="MP4"><text:span text:style-name="CharStyle29">Postępy Hig </text:span><text:span text:style-name="CharStyle29"><text:span text:style-name="MT2">Med </text:span></text:span><text:span text:style-name="CharStyle29">Dosw </text:span><text:span text:style-name="CharStyle29"><text:span text:style-name="MT2">(online), </text:span></text:span><text:span text:style-name="CharStyle29">2004; tom 58:140-149</text:span></text:p></draw:text-box></draw:frame></text:p>
      </style:header-left>
      <style:footer>
        <text:p text:style-name="MP3"><draw:frame draw:style-name="Mfr1" draw:name="26" text:anchor-type="paragraph" svg:x="17.784cm" svg:y="27.047cm" draw:z-index="17"><draw:text-box fo:min-height="0.288cm" fo:min-width="0.55cm"><text:p text:style-name="MP4"><text:page-number text:select-page="current">156</text:page-number></text:p></draw:text-box></draw:frame></text:p>
      </style:footer>
      <style:footer-left>
        <text:p text:style-name="MP3"><draw:frame draw:style-name="Mfr1" draw:name="27" text:anchor-type="paragraph" svg:x="2.475cm" svg:y="27.152cm" draw:z-index="21"><draw:text-box fo:min-height="0.288cm" fo:min-width="0.559cm"><text:p text:style-name="MP4"><text:page-number text:select-page="current">157</text:page-number></text:p></draw:text-box></draw:frame></text:p>
      </style:footer-left>
    </style:master-page>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dc:title>Selen, a układ odpornościowy</dc:title>
    <dc:subject>nauki medyczne , immunologia</dc:subject>
    <meta:initial-creator>Paweł Zagrodzki</meta:initial-creator>
    <meta:keyword>selen; odpowiedź immunologiczna; selenoenzymy; HIV; selenium; immune response; selenoenzymes; HIV</meta:keyword>
    <dc:date>2020-04-29T15:15:49.886000000</dc:date>
    <meta:editing-duration>PT1M</meta:editing-duration>
    <meta:editing-cycles>1</meta:editing-cycles>
    <meta:document-statistic meta:table-count="1" meta:image-count="2" meta:object-count="0" meta:page-count="12" meta:paragraph-count="220" meta:word-count="7149" meta:character-count="52912" meta:non-whitespace-character-count="45979"/>
    <meta:generator>LibreOffice/6.4.2.2$Windows_X86_64 LibreOffice_project/4e471d8c02c9c90f512f7f9ead8875b57fcb1ec3</meta:generator>
  </office:meta>
</office:document-meta>
</file>